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
      <text:list-level-style-bullet style:num-suffix="" text:bullet-char="​" text:level="1">
        <style:list-level-properties text:min-label-width="10mm"/>
      </text:list-level-style-bullet>
    </text:list-style>
    <text:list-style style:name="id1-3-2-1-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4-3">
      <text:list-level-style-bullet style:num-suffix="" text:bullet-char="​" text:level="1">
        <style:list-level-properties text:min-label-width="10mm"/>
      </text:list-level-style-bullet>
    </text:list-style>
    <text:list-style style:name="id1-3-2-1-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ennisgeving voornemen en kennisgeving participatie Waterbeheerprogramma 2028-2033 </text:p>
      <text:section text:name="zakelijke-mededeling_id1-3-2" text:style-name="zakelijke-mededeling">
        <text:section text:name="zakelijke-mededeling-tekst_id1-3-2-1" text:style-name="zakelijke-mededeling-tekst">
          <text:section text:name="tekst_id1-3-2-1-1" text:style-name="tekst">
            <text:p text:style-name="common-al">Met deze kennisgeving informeert Waterschap Limburg u over het voornemen voor het verkennen en vaststellen van een nieuw Waterbeheerprogramma (WBP). Deze verkenning vindt plaats in lijn met de Omgevingswet waarin het waterschap verplicht is om een waterbeheerprogramma vast te stellen en in het kader van het participatiebeleid van Waterschap Limburg. Tijdens deze verkenning krijgt u de mogelijkheid om mee te denken én wordt u op de hoogte gehouden. Hoe u mee kunt doen wordt verder toegelicht in het participatieplan. Het participatieplan en aanvullende informatie over het waterbeheerprogramma kunt u vinden op <text:a xlink:href="https://www.waterschaplimburg.nl/waterbeheerprogramma" xlink:type="simple">https://www.waterschaplimburg.nl/waterbeheerprogramma</text:a> en op overheid.nl</text:p>
            <text:p text:style-name="common-al"/>
            <text:p text:style-name="common-al">
            <text:span text:style-name="nadrukvet">Waarover gaat het programma en de verkenning?</text:span>
          </text:p>
            <text:p text:style-name="common-al">Waterschap Limburg start met de voorbereiding van het Waterbeheerprogramma 2028-2033. In dit programma legt het waterschap vast hoe het de komende periode werkt aan de kerntaken van schoon water, voldoende water en waterveiligheid in Limburg. De opgaven hierbij zijn water schoon en gezond maken, bewust beschermen tegen water, water eerlijk verdelen. Het gaat dan onder meer over waterveiligheid, wateroverlast, klimaatadaptatie, waterkwaliteit, ecologie, peilbeheer en het beheer en onderhoud van watergangen en kunstwerken. </text:p>
            <text:p text:style-name="common-al"> Het waterbeheerprogramma geeft antwoord op de vraag: Hoe geeft het waterschap in de periode 2028-2033 invulling aan deze wateropgaven?</text:p>
            <text:p text:style-name="common-al">Deze verkenning vormt de basis voor het ontwerp-Waterbeheerprogramma dat het Dagelijks Bestuur van Waterschap Limburg vaststelt. Daarna wordt het ontwerp van februari tot maart 2027 ter inzage gelegd. Bij de start van deze inzageperiode publiceren we weer een kennisgeving</text:p>
            <text:p text:style-name="common-al"/>
            <text:p text:style-name="common-al">
            <text:span text:style-name="nadrukvet">Bevoegd gezag</text:span>
          </text:p>
            <text:p text:style-name="common-al">Het Algemeen Bestuur van Waterschap Limburg is het bevoegd gezag voor vaststellen van het Waterbeheerprogramma 2028-2033. Het bestuur nodigt inwoners, bedrijven, maatschappelijke organisaties en andere overheden uit om mee te denken over de invulling van de wateropgaves in Limburg. </text:p>
            <text:p text:style-name="common-al">
            <text:span text:style-name="nadrukvet"/>
          </text:p>
            <text:p text:style-name="common-al">
            <text:span text:style-name="nadrukvet">Kaders en randvoorwaarden</text:span>
          </text:p>
            <text:p text:style-name="common-al">Het Waterbeheerprogramma (WBP) Het WBP is gericht op het beheer van onze waterstaatswerken en de invulling van onze opgaves. Onze taken zijn wettelijk bepaald. We participeren over strategische speerpunten, doelen en de daarbij horende aanpak onder onze opgaven. De participatie – zowel intern als extern – is bedoeld om deze strategie te verrijken, waarbij we helder communiceren wat er met de inbreng gebeurt en na elke fase terugkoppelen hoe deze is verwerkt. We bouwen voort op bestaande inzichten uit het huidige WBP en eerdere participatie zoals bij de blauwe visie. Participatie wordt alleen ingezet wanneer er daadwerkelijk ruimte is voor invloed, waarbij we actief luisteren, ideeën serieus afwegen en transparant terugmelden hoe suggesties zijn meegenomen.</text:p>
            <text:p text:style-name="common-al"/>
            <text:p text:style-name="common-al">
            <text:span text:style-name="nadrukvet">Hoe kunt u meedenken?</text:span>
          </text:p>
            <text:p text:style-name="common-al">U kunt op verschillende manieren meedoen aan de totstandkoming van het waterbeheerprogramma. In <text:span text:style-name="nadrukvet">mei 2026</text:span> kunt u deelnemen aan een <text:span text:style-name="nadrukvet">online raadpleging. </text:span>Ook agendeert het waterschap het WBP actief op bijeenkomsten met onze gebiedspartners binnen bestaande overlegstructuren. Ook worden deze zomer gemeenten, andere overheden, maatschappelijk organisaties, belangenorganisaties en andere partners uitgenodigd om in <text:span text:style-name="nadrukvet">gebiedssessies</text:span> mee te denken over de inhoud van het WBP. Het is niet altijd mogelijk om alle organisaties uit te nodigen. Organisaties en partijen die niet worden uitgenodigd, maar wel betrokken willen zijn kunnen dit laten weten. We bekijken dan welke bijdrage passend en haalbaar is.</text:p>
            <text:p text:style-name="common-al">Meer informatie over de mogelijkheid om mee te denken kun u vinden in het participatieplan op de website van Waterschap Limburg.</text:p>
            <text:p text:style-name="common-al">Met uw inbreng wordt het WBP verder uitgewerkt. </text:p>
            <text:p text:style-name="common-al"/>
            <text:p text:style-name="common-al">
            <text:span text:style-name="nadrukvet">Hoe kunt u documenten bekijken?</text:span>
          </text:p>
            <text:p text:style-name="common-al">Het voornemen en de beschikbare achtergrondinformatie vindt u op:</text:p>
            <text:list text:style-name="id1-3-2-1-1-21">
              <text:list-item text:style-override="id1-3-2-1-1-21-1">
                <text:number>1.</text:number>
                <text:p text:style-name="al">De website van Waterschap Limburg (rubriek Waterbeheerprogramma); </text:p>
              </text:list-item>
              <text:list-item text:style-override="id1-3-2-1-1-21-2">
                <text:number>2.</text:number>
                <text:p text:style-name="al">Later vindt u de concept publicatie op overheid.nl</text:p>
              </text:list-item>
              <text:list-item text:style-override="id1-3-2-1-1-21-3">
                <text:number/>
                <text:p text:style-name="al"/>
              </text:list-item>
            </text:list>
            <text:p text:style-name="common-al">
            <text:span text:style-name="nadrukvet">Wat gebeurt er met uw reactie en wat is het vervolg?</text:span>
          </text:p>
            <text:p text:style-name="common-al">Alle binnengekomen reacties worden verzameld en door het waterschap beoordeeld. De bijdragen worden:</text:p>
            <text:list text:style-name="id1-3-2-1-1-24">
              <text:list-item text:style-override="id1-3-2-1-1-24-1">
                <text:number>1.</text:number>
                <text:p text:style-name="al">Gebruikt om de opgaven scherper te formuleren;</text:p>
              </text:list-item>
              <text:list-item text:style-override="id1-3-2-1-1-24-2">
                <text:number>2.</text:number>
                <text:p text:style-name="al">Meegenomen bij het formuleren van onze aanpak;</text:p>
              </text:list-item>
              <text:list-item text:style-override="id1-3-2-1-1-24-3">
                <text:number/>
                <text:p text:style-name="al"/>
              </text:list-item>
            </text:list>
            <text:p text:style-name="common-al">Na de verkenningsfase stelt het waterschap een ontwerp-Waterbeheerprogramma op. Dit ontwerp ligt vervolgens ter inzage begin 2027, waarbij opnieuw de mogelijkheid bestaat om te reageren. Daarna stelt het Algemeen Bestuur het definitieve Waterbeheerprogramma 2028-2033 vast.</text:p>
            <text:p text:style-name="common-al"/>
            <text:p text:style-name="common-al">
            <text:span text:style-name="nadrukvet">Waar kunt u meer informatie vinden?</text:span>
          </text:p>
            <text:p text:style-name="common-al">Meer informatie over het Waterbeheerprogramma, de planning, participatiemogelijkheden en de relevante documenten vindt u op:</text:p>
            <text:list text:style-name="id1-3-2-1-1-29">
              <text:list-item text:style-override="id1-3-2-1-1-29-1">
                <text:number>1.</text:number>
                <text:p text:style-name="al">
                <text:a xlink:href="https://www.waterschaplimburg.nl/waterbeheerprogramma" xlink:type="simple">https://www.waterschaplimburg.nl/waterbeheerprogramma</text:a>
              </text:p>
              </text:list-item>
              <text:list-item text:style-override="id1-3-2-1-1-29-2">
                <text:number>2.</text:number>
                <text:p text:style-name="al">Het algemene informatiepunt van het waterschap (telefonisch en per email)</text:p>
              </text:list-item>
              <text:list-item text:style-override="id1-3-2-1-1-29-3">
                <text:number>3.</text:number>
                <text:p text:style-name="al">Lokale bekendmakingen via overheid.nl</text:p>
              </text:list-item>
            </text:list>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8742</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8742</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8742</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Participatie-Web-ZM/2.42/xml/MC-DRP-Participatie-Web-ZM.xml</meta:user-defined>
    <meta:user-defined meta:name="OVERHEID.Waterschap/DC.creator">Waterschap Limburg</meta:user-defined>
    <meta:user-defined meta:name="OVERHEID.Informatietype/DC.type">officiële publicatie</meta:user-defined>
    <meta:user-defined meta:name="OVERHEIDop.Rubriek/DC.type">participatie</meta:user-defined>
    <meta:user-defined meta:name="OVERHEID.Waterschap/OVERHEID.authority">Waterschap Limburg</meta:user-defined>
    <meta:user-defined meta:name="OVERHEID.Waterschap/DCTERMS.publisher">Waterschap Limburg</meta:user-defined>
    <meta:user-defined meta:name="OVERHEID.TaxonomieBeleidsagendaDecentraal/OVERHEID.category">Bestuur | Organisatie en beleid</meta:user-defined>
    <meta:user-defined meta:name="DCTERMS.abstract">Met deze kennisgeving informeert Waterschap Limburg u over het voornemen voor het verkennen en vaststellen van een nieuw Waterbeheerprogramma (WBP).  </meta:user-defined>
    <dc:language>nl</dc:language>
    <meta:user-defined meta:name="OVERHEIDop.locatietype/OVERHEIDop.gebiedsmarkering">Waterschap</meta:user-defined>
    <meta:user-defined meta:name="DC.title">Kennisgeving voornemen en kennisgeving participatie Waterbeheerprogramma 2028-2033</meta:user-defined>
    <meta:user-defined meta:name="DCTERMS.W3CDTF/DCTERMS.available">2026-04-07</meta:user-defined>
    <meta:user-defined meta:name="DCTERMS.W3CDTF/OVERHEIDop.jaargang">2026</meta:user-defined>
    <meta:user-defined meta:name="OVERHEIDop.publicationIssue">8742</meta:user-defined>
    <meta:user-defined meta:name="OVERHEIDop.WsbID/DC.identifier">wsb-2026-8742</meta:user-defined>
    <meta:user-defined meta:name="OVERHEIDop.versieInformatie"/>
  </office:meta>
</office:document-meta>
</file>