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7125806i34be578a-2214-47c0-b02a-7c627d46f43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intrekking van het onttrekkingsverbod voor publicatie aanvoergebied Ankersmit</text:p>
      <text:section text:name="regeling_id1-3-2" text:style-name="regeling">
        <text:section text:name="aanhef_id1-3-2-1" text:style-name="aanhef">
          <text:section text:name="preambule_id1-3-2-1-1" text:style-name="preambule">
            <text:p text:style-name="al">
            <text:span text:style-name="nadrukvet">Intrekking verbod tot het onttrekken van oppervlaktewater binnen het wateraanvoergebied Ankersmit</text:span>
          </text:p>
            <text:p text:style-name="al">Het dagelijks bestuur van Waterschap Drents Overijsselse Delta maakt bekend dat het op 30 juli 2026 ingestelde verbod op het onttrekken van oppervlaktewater binnen het wateraanvoergebied <text:span text:style-name="nadrukvet">Ankersmit</text:span> met ingang van <text:span text:style-name="nadrukvet">27 augustus 2026</text:span> wordt ingetrokken.</text:p>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Toelichting</text:span>
          </text:p>
            <text:p text:style-name="al">Sinds 30 juli 2026 om 18.00 uur geldt binnen het wateraanvoergebied Ankersmit-Twentekanalen een verbod op het onttrekken van water uit oppervlaktewaterlichamen. Dit verbod is ingesteld op grond van artikel 19.0 van de Omgevingswet en de artikelen 1.14 en 1.15 van de Waterschapsverordening Drents Overijsselse Delta.</text:p>
            <text:p text:style-name="al"/>
            <text:p text:style-name="al">Het besluit tot instelling van het onttrekkingsverbod is bekendgemaakt in het Waterschapsblad van 30 juli 2026, nummer 19993. Dit besluit is digitaal te raadplegen via https://www.officielebekendmakingen.nl.</text:p>
            <text:p text:style-name="al"/>
            <text:p text:style-name="al">Het onttrekkingsverbod is destijds ingesteld omdat door aanhoudende droogte de vraag naar water groter was dan de beschikbare aanvoercapaciteit. Om de waterpeilen in het gebied zoveel mogelijk op peil te houden en schade aan de waterhuishouding zoveel mogelijk te voorkomen, was het noodzakelijk de onttrekking van oppervlaktewater tijdelijk te verbieden.</text:p>
            <text:p text:style-name="al"/>
            <text:p text:style-name="al">Inmiddels zijn de beschikbare wateraanvoercapaciteit en de oppervlaktewaterpeilen voldoende hersteld. Het dagelijks bestuur acht een onttrekkingsverbod daarom niet langer noodzakelijk en trekt het verbod met ingang van bovengenoemde datum en tijd in. Vanaf dat moment gelden weer de reguliere regels uit de Waterschapsverordening Drents Overijsselse Delta.</text:p>
            <text:p text:style-name="al"/>
            <text:p text:style-name="al">
            <text:span text:style-name="nadrukvet">Informatie</text:span>
          </text:p>
            <text:p text:style-name="al">Voor meer informatie kunt u contact opnemen met het waterschap via telefoonnummer (088) 233 12 00.</text:p>
            <text:p text:style-name="al"/>
            <text:p text:style-name="al">Voor actuele informatie over de droogtesituatie in het beheergebied kunt u de liveblog raadplegen op de website van het waterschap: https://www.wdodelta.nl.</text:p>
          </text:section>
        </text:section>
        <text:section text:name="regeling-sluiting_id1-3-2-3" text:style-name="regeling-sluiting">
          <text:section text:name="ondertekening_id1-3-2-3-1">
            <text:p><text:span text:style-name="functie">Aldus besloten door het dagelijks bestuur van Waterschap Drents Overijsselse Delta d.d. 25 augustus 2026.</text:span></text:p>
          </text:section>
          <text:section text:name="ondertekening_id1-3-2-3-2">
            <text:p><text:span text:style-name="functie"/></text:p>
            <text:p><text:span text:style-name="functie">de secretaris-directeur a.i., </text:span></text:p>
            <text:p><text:span text:style-name="functie">I.Geveke </text:span></text:p>
          </text:section>
          <text:section text:name="ondertekening_id1-3-2-3-3">
            <text:p><text:span text:style-name="functie"/></text:p>
            <text:p><text:span text:style-name="functie">de wnd. dijkgraaf</text:span></text:p>
            <text:p><text:span text:style-name="functie">H.J. Pereboom</text:span></text:p>
          </text:section>
        </text:section>
        <text:section text:name="bijlage_id1-3-2-4" text:style-name="bijlage">
          <text:p text:style-name="bijlage_top"/>
          <text:p text:style-name="hoofdstuk_kop"><text:span text:style-name="label"/> <text:span text:style-name="nr"/> Kaart: Aanvoergebied Ankersmit (Overijssels kanaal)</text:p>
          <text:p text:style-name="al"/>
          <text:p text:style-name="al">
          <draw:frame><draw:text-box><text:section text:name="plaatje_id1-3-2-4-3-1" text:style-name="plaatje">
            <text:p text:style-name="illustratie_id1-3-2-4-3-1-1"><draw:frame draw:style-name="illustratie_id1-3-2-4-3-1-1" text:anchor-type="paragraph" svg:width="150mm" svg:height="214.7mm"><draw:image xlink:href="Pictures/Schermafbeelding2026-08-27125806i34be578a-2214-47c0-b02a-7c627d46f437.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269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9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69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Waterschap/DC.creator">Waterschap Drents Overijsselse Delta</meta:user-defined>
    <meta:user-defined meta:name="OVERHEID.Informatietype/DC.type">officiële publicatie</meta:user-defined>
    <meta:user-defined meta:name="OVERHEIDop.Rubriek/DC.type">ander besluit van algemene strekking</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Natuur en milieu | Organisatie en beleid</meta:user-defined>
    <meta:user-defined meta:name="DC.source">artikel 19.0 van de Omgevingswet]|[1.0:c:BWBR0037885&amp;artikel=19.0&amp;g=2026-07-01</meta:user-defined>
    <meta:user-defined meta:name="DC.source">artikel 1.14 van de Waterschapsverordening Drents Overijsselse Delta]|[https://lokaleregelgeving.overheid.nl/CVDR704914/2#chp_1__subchp_1.5__art_1.14</meta:user-defined>
    <meta:user-defined meta:name="DC.source">artikel 1.15 van de Waterschapsverordening Drents Overijsselse Delta]|[https://lokaleregelgeving.overheid.nl/CVDR704914/2#chp_1__subchp_1.5__art_1.15</meta:user-defined>
    <dc:language>nl</dc:language>
    <meta:user-defined meta:name="OVERHEIDop.locatietype/OVERHEIDop.gebiedsmarkering">Waterschap</meta:user-defined>
    <meta:user-defined meta:name="DC.title">Besluit tot intrekking van het onttrekkingsverbod voor publicatie aanvoergebied Ankersmit</meta:user-defined>
    <meta:user-defined meta:name="DCTERMS.W3CDTF/DCTERMS.available">2026-08-27</meta:user-defined>
    <meta:user-defined meta:name="DCTERMS.W3CDTF/OVERHEIDop.jaargang">2026</meta:user-defined>
    <meta:user-defined meta:name="OVERHEIDop.publicationIssue">22694</meta:user-defined>
    <meta:user-defined meta:name="OVERHEIDop.WsbID/DC.identifier">wsb-2026-22694</meta:user-defined>
    <meta:user-defined meta:name="OVERHEIDop.versieInformatie"/>
  </office:meta>
</office:document-meta>
</file>