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onttrekken van oppervlaktewater uit watergang Oude Ramsbeek t.b.v. tuinberegening aan Samuelskamp 9 in Eiber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onttrekken van oppervlaktewater uit watergang Oude Ramsbeek t.b.v. tuinberegening</text:p>
            <text:p text:style-name="common-al">Locatie: Samuelskamp 9 Eibergen</text:p>
            <text:p text:style-name="common-al">Zaaknummer: DSO2026080700545</text:p>
            <text:p text:style-name="common-al">Datum bekendmaking besluit: 27 augustus 2026</text:p>
            <text:p text:style-name="common-al"/>
            <text:p text:style-name="common-al">
            <text:span text:style-name="nadrukvet">LET OP:</text:span> deze vergunning geeft geen toestemming om oppervlaktewater te onttrekken zolang een onttrekkingsverbod van kracht is. </text:p>
            <text:p text:style-name="common-al">Voor meer informatie over het verbod, verwijs ik u door naar onze website: Verbod om water uit beken en sloten te pompen | Waterschap Rijn en IJssel. </text:p>
            <text:p text:style-name="common-al"/>
            <text:p text:style-name="common-al"/>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689</text:span><text:line-break/><text:date style:data-style-name="dag" text:fixed="true" text:date-value="2026-08-31"/><text:line-break/><text:date style:data-style-name="jaar" text:fixed="true" text:date-value="2026-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89</text:span><text:date style:data-style-name="nicedate" text:fixed="true" text:date-value="2026-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89</text:span><text:date style:data-style-name="nicedate" text:fixed="true" text:date-value="2026-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wateractiviteit voor het onttrekken van oppervlaktewater uit watergang Oude Ramsbeek t.b.v. tuinberegening aan Samuelskamp 9 in Eibergen</meta:user-defined>
    <meta:user-defined meta:name="DCTERMS.W3CDTF/DCTERMS.available">2026-08-31</meta:user-defined>
    <meta:user-defined meta:name="DCTERMS.W3CDTF/OVERHEIDop.jaargang">2026</meta:user-defined>
    <meta:user-defined meta:name="OVERHEIDop.publicationIssue">22689</meta:user-defined>
    <meta:user-defined meta:name="OVERHEIDop.WsbID/DC.identifier">wsb-2026-22689</meta:user-defined>
    <meta:user-defined meta:name="OVERHEIDop.versieInformatie"/>
  </office:meta>
</office:document-meta>
</file>