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verleend voor het aanbrengen van een steiger binnen het beperkingengebied van het Slochterdiep nabij Buitenkluiver 126 te Meerstad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aanbrengen van een steiger binnen het beperkingengebied van het Slochterdiep. Het gaat om de locatie nabij Buitenkluiver 126 te Meerstad. De vergunning is geregistreerd met zaaknummer HAS2026_Z62140.</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5 okto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5 okto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261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mgevingsvergunning voor een wateractiviteit verleend voor het aanbrengen van een steiger binnen het beperkingengebied van het Slochterdiep nabij Buitenkluiver 126 te Meerstad – waterschap Hunze en Aa’s</meta:user-defined>
    <meta:user-defined meta:name="OVERHEIDop.datumEindeReactietermijn">2026-10-05</meta:user-defined>
    <meta:user-defined meta:name="OVERHEIDop.TilID/OVERHEIDop.terinzageleggingOP">til-2026-34097</meta:user-defined>
    <meta:user-defined meta:name="DCTERMS.W3CDTF/DCTERMS.available">2026-08-28</meta:user-defined>
    <meta:user-defined meta:name="DCTERMS.W3CDTF/OVERHEIDop.jaargang">2026</meta:user-defined>
    <meta:user-defined meta:name="OVERHEIDop.publicationIssue">22613</meta:user-defined>
    <meta:user-defined meta:name="OVERHEIDop.WsbID/DC.identifier">wsb-2026-22613</meta:user-defined>
    <meta:user-defined meta:name="OVERHEIDop.versieInformatie"/>
  </office:meta>
</office:document-meta>
</file>