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7780) Aanvraag omgevingsvergunning voor een wateractiviteit: Het verwijderen van drie bestaande stuwen en compenseren door hydrologische herstelmaatregel en verondiepen van de Goorloop. De werkzaamheden vinden plaats in Boswachterij De Kempen in Blad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26 augustus 2026 een aanvraag voor een vergunning in het kader van de Omgevingswet voor een wateractiviteit ontvangen voor het verwijderen van drie bestaande stuwen en compenseren door hydrologische herstelmaatregel en verondiepen van de Goorloop. De werkzaamheden vinden plaats in Boswachterij De Kempen in Bladel. De aanvraag is geregistreerd met zaaknummer 0539407780.</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7780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59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9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9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7780</meta:user-defined>
    <meta:user-defined meta:name="DCTERMS.abstract">VED Verwijderen van drie bestaande stuwen en compenseren door herstelmaatregel en verondiepen van de Goorloop in Boswachterij De Kempen in Bladel</meta:user-defined>
    <dc:language>nl</dc:language>
    <meta:user-defined meta:name="OVERHEIDop.locatietype/OVERHEIDop.gebiedsmarkering">Vlak</meta:user-defined>
    <meta:user-defined meta:name="DC.title">(0539407780) Aanvraag omgevingsvergunning voor een wateractiviteit: Het verwijderen van drie bestaande stuwen en compenseren door hydrologische herstelmaatregel en verondiepen van de Goorloop. De werkzaamheden vinden plaats in Boswachterij De Kempen in Bladel</meta:user-defined>
    <meta:user-defined meta:name="DCTERMS.W3CDTF/DCTERMS.available">2026-08-28</meta:user-defined>
    <meta:user-defined meta:name="DCTERMS.W3CDTF/OVERHEIDop.jaargang">2026</meta:user-defined>
    <meta:user-defined meta:name="OVERHEIDop.publicationIssue">22597</meta:user-defined>
    <meta:user-defined meta:name="OVERHEIDop.WsbID/DC.identifier">wsb-2026-22597</meta:user-defined>
    <meta:user-defined meta:name="OVERHEIDop.versieInformatie"/>
  </office:meta>
</office:document-meta>
</file>