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31829 voor [omschrijving activiteit en locatie activiteit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WLQ R-L | Omgevingsvergunning tijdelijke wateractiviteit HHvR aan [Locatie]. [Mogelijke toelichting en uitleg over activiteit]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3-08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259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9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59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3011</meta:user-defined>
    <meta:user-defined meta:name="DCTERMS.abstract">Bekendmaking van Hoogheemraadschap van Rijnland</meta:user-defined>
    <dc:language>nl</dc:language>
    <meta:user-defined meta:name="OVERHEIDop.locatietype/OVERHEIDop.gebiedsmarkering">Vlak</meta:user-defined>
    <meta:user-defined meta:name="DC.title">Publicatie aanvraag 531829 voor [omschrijving activiteit en locatie activiteit]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596</meta:user-defined>
    <meta:user-defined meta:name="OVERHEIDop.WsbID/DC.identifier">wsb-2026-22596</meta:user-defined>
    <meta:user-defined meta:name="OVERHEIDop.versieInformatie"/>
  </office:meta>
</office:document-meta>
</file>