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legaliseren van een ligplaats en het vervangen van een woonboot in de zonering van een regionale waterkering bij Zuiderweg 75B in Wijdewo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6-08-2026
				</text:p>
            <text:p text:style-name="common-al">
            <text:span text:style-name="nadrukvet"> Zaaknummer: </text:span> 2026061021366
				</text:p>
            <text:p text:style-name="common-al">
            <text:span text:style-name="nadrukvet"> Besluitkenmerk: </text:span> 99990000133308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5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1021366</meta:user-defined>
    <meta:user-defined meta:name="DCTERMS.abstract">het legaliseren van een ligplaats en het vervangen van een woonboot in de zonering van een regionale waterkering bij Zuiderweg 75B in Wijdeworm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legaliseren van een ligplaats en het vervangen van een woonboot in de zonering van een regionale waterkering bij Zuiderweg 75B in Wijdeworm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64</meta:user-defined>
    <meta:user-defined meta:name="OVERHEIDop.WsbID/DC.identifier">wsb-2026-22564</meta:user-defined>
    <meta:user-defined meta:name="OVERHEIDop.versieInformatie"/>
  </office:meta>
</office:document-meta>
</file>