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21354 realiseren van een glasvezelaansluiting voor de sluis t.h.v. Tsjerk Hiddessluizen 14, Harl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6-08-2026 heeft het dagelijks bestuur van Wetterskip Fryslân een aanvraag ontvangen van KPN B.V. te Rotterdam, voor het realiseren van een glasvezelaansluiting voor de sluis t.h.v. Tsjerk Hiddessluizen 14, Harlingen.</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256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6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6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21398</meta:user-defined>
    <meta:user-defined meta:name="DCTERMS.abstract">Bekendmaking van Wetterskip Fryslân</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omgevingsvergunning wateractiviteit WF-1021354 realiseren van een glasvezelaansluiting voor de sluis t.h.v. Tsjerk Hiddessluizen 14, Harlingen</meta:user-defined>
    <meta:user-defined meta:name="DCTERMS.W3CDTF/DCTERMS.available">2026-08-28</meta:user-defined>
    <meta:user-defined meta:name="DCTERMS.W3CDTF/OVERHEIDop.jaargang">2026</meta:user-defined>
    <meta:user-defined meta:name="OVERHEIDop.publicationIssue">22561</meta:user-defined>
    <meta:user-defined meta:name="OVERHEIDop.WsbID/DC.identifier">wsb-2026-22561</meta:user-defined>
    <meta:user-defined meta:name="OVERHEIDop.versieInformatie"/>
  </office:meta>
</office:document-meta>
</file>