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Amsteldijk-Zuid 7 1423BC Uithoorn - AGV - AGV2026-0039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Amsteldijk-Zuid 7 1423BC Uithoorn.</text:p>
            <text:p text:style-name="common-al">Het betreft de volgende activiteit(en):</text:p>
            <text:p text:style-name="common-al">Een bouwwerk of ander werk aanbrengen, wijzigen of verwijderen</text:p>
            <text:p text:style-name="common-al">Deze aanvraag is ontvangen op 25-08-2026 10:14 en geregistreerd onder zaaknummer AGV2026-003936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5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936</meta:user-defined>
    <meta:user-defined meta:name="DCTERMS.abstract">Omgevingsvergunning water, Waterschap Amstel, Gooi en Vecht, ter hoogte van Amsteldijk Zuid 7 in Uithoor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 voor een wateractiviteit, ter hoogte van Amsteldijk-Zuid 7 1423BC Uithoorn - AGV - AGV2026-003936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42</meta:user-defined>
    <meta:user-defined meta:name="OVERHEIDop.WsbID/DC.identifier">wsb-2026-22542</meta:user-defined>
    <meta:user-defined meta:name="OVERHEIDop.versieInformatie"/>
  </office:meta>
</office:document-meta>
</file>