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405501 Bekendmaking Vergunning Omgevingswet voor een wateractiviteit: Het aanleggen van een grondwaterput op perceel  LGT00E644 in de buurt van Vlieterdijk in Luijksgest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aanleggen van een grondwaterput op perceel met kadastraal nummer LGT00E644 in de buurt van Vlieterdijk in Luijksgestel. Het dagelijks bestuur heeft voor de gevraagde vergunning een beschikking opgesteld. </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53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3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3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5501</meta:user-defined>
    <meta:user-defined meta:name="DCTERMS.abstract">VED Het aanleggen van een grondwaterput op perceel met kadastraal nummer LGT00E644 in de buurt van Vlieterdijk in Luijksgestel</meta:user-defined>
    <dc:language>nl</dc:language>
    <meta:user-defined meta:name="OVERHEIDop.locatietype/OVERHEIDop.gebiedsmarkering">Punt</meta:user-defined>
    <meta:user-defined meta:name="OVERHEIDop.locatietype/OVERHEIDop.gebiedsmarkering">Vlak</meta:user-defined>
    <meta:user-defined meta:name="DC.title">0539405501 Bekendmaking Vergunning Omgevingswet voor een wateractiviteit: Het aanleggen van een grondwaterput op perceel  LGT00E644 in de buurt van Vlieterdijk in Luijksgestel</meta:user-defined>
    <meta:user-defined meta:name="DCTERMS.W3CDTF/DCTERMS.available">2026-08-28</meta:user-defined>
    <meta:user-defined meta:name="OVERHEIDop.externeBijlage">Besluit|exb-2026-30366</meta:user-defined>
    <meta:user-defined meta:name="DCTERMS.W3CDTF/OVERHEIDop.jaargang">2026</meta:user-defined>
    <meta:user-defined meta:name="OVERHEIDop.publicationIssue">22538</meta:user-defined>
    <meta:user-defined meta:name="OVERHEIDop.WsbID/DC.identifier">wsb-2026-22538</meta:user-defined>
    <meta:user-defined meta:name="OVERHEIDop.versieInformatie"/>
  </office:meta>
</office:document-meta>
</file>