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2330 voor het aanbrengen van een waterleiding nabij Haagwijk 14 te Voorschoten.</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maatwerkvoorschrift voor een wateractiviteit verleend. Rijnland geeft hiermee toestemming voor het middels een boogzinker aanbrengen van PE100 SDR11 waterleiding Ø 63 mm binnen de kern- en beschermingszone van een regionale kering nabij Haagwijk 14 te Voorschoten.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text:p>
            <text:p text:style-name="common-al"/>
            <text:p text:style-name="common-al"> Bent u het niet eens met het maatwerkvoorschrift?</text:p>
            <text:p text:style-name="common-al"> U kunt Rijnland tot 8 okto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text:p>
            <text:p text:style-name="common-al"/>
            <text:p text:style-name="common-al"> 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5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2330 voor het aanbrengen van een waterleiding nabij Haagwijk 14 te Voorschoten.</meta:user-defined>
    <meta:user-defined meta:name="OVERHEIDop.datumEindeReactietermijn">2026-10-08</meta:user-defined>
    <meta:user-defined meta:name="OVERHEIDop.TilID/OVERHEIDop.terinzageleggingOP">til-2026-33990</meta:user-defined>
    <meta:user-defined meta:name="DCTERMS.W3CDTF/DCTERMS.available">2026-08-28</meta:user-defined>
    <meta:user-defined meta:name="DCTERMS.W3CDTF/OVERHEIDop.jaargang">2026</meta:user-defined>
    <meta:user-defined meta:name="OVERHEIDop.publicationIssue">22537</meta:user-defined>
    <meta:user-defined meta:name="OVERHEIDop.WsbID/DC.identifier">wsb-2026-22537</meta:user-defined>
    <meta:user-defined meta:name="OVERHEIDop.versieInformatie"/>
  </office:meta>
</office:document-meta>
</file>