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verhogen van het praktijkpeil Krijntjesweide, kadastraal bekend Werkendam, Q nummer 1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verhogen van het praktijkpeil Krijntjesweide, kadastraal bekend Werkendam, Q nummer 196 
</text:p>
            <text:p text:style-name="common-al">Zaaknummer: 344046
</text:p>
            <text:p text:style-name="common-al">DSO verzoeknummer: 2026082501708
</text:p>
            <text:p text:style-name="common-al">Ontvangst aanvraag: 25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53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3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4046</meta:user-defined>
    <meta:user-defined meta:name="DCTERMS.abstract">het verhogen van het praktijkpeil Krijntjesweide, kadastraal bekend Werkendam, Q nummer 19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verhogen van het praktijkpeil Krijntjesweide, kadastraal bekend Werkendam, Q nummer 196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34</meta:user-defined>
    <meta:user-defined meta:name="OVERHEIDop.WsbID/DC.identifier">wsb-2026-22534</meta:user-defined>
    <meta:user-defined meta:name="OVERHEIDop.versieInformatie"/>
  </office:meta>
</office:document-meta>
</file>