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uitvoeren van kabelwerkzaamheden (glasvezel) ter plaatse van Nanengat 3 te Pap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uitvoeren van kabelwerkzaamheden (glasvezel) ter plaatse van Nanengat 3 te Papendrecht 
</text:p>
            <text:p text:style-name="common-al">Zaaknummer: 344045
</text:p>
            <text:p text:style-name="common-al">DSO verzoeknummer: 2026082600195
</text:p>
            <text:p text:style-name="common-al">Ontvangst aanvraag: 26-08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252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52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52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4045</meta:user-defined>
    <meta:user-defined meta:name="DCTERMS.abstract">het uitvoeren van kabelwerkzaamheden (glasvezel) ter plaatse van Nanengat 3 te Papendrech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aanvraag omgevingsvergunning voor het uitvoeren van kabelwerkzaamheden (glasvezel) ter plaatse van Nanengat 3 te Papendrecht</meta:user-defined>
    <meta:user-defined meta:name="DCTERMS.W3CDTF/DCTERMS.available">2026-08-28</meta:user-defined>
    <meta:user-defined meta:name="DCTERMS.W3CDTF/OVERHEIDop.jaargang">2026</meta:user-defined>
    <meta:user-defined meta:name="OVERHEIDop.publicationIssue">22524</meta:user-defined>
    <meta:user-defined meta:name="OVERHEIDop.WsbID/DC.identifier">wsb-2026-22524</meta:user-defined>
    <meta:user-defined meta:name="OVERHEIDop.versieInformatie"/>
  </office:meta>
</office:document-meta>
</file>