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realiseren van een mantelzorgwoning op de locatie bij Tiendweg 19A in Lopik met code HDSR758949.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realiseren van een mantelzorgwoning op de locatie bij Tiendweg 19A in Lopik. Deze aanvraag is ontvangen op 21 augustus 2026 en geregistreerd onder zaak 758949.</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28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251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1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1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9477</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realiseren van een mantelzorgwoning op de locatie bij Tiendweg 19A in Lopik met code HDSR758949.</meta:user-defined>
    <meta:user-defined meta:name="DCTERMS.W3CDTF/DCTERMS.available">2026-08-28</meta:user-defined>
    <meta:user-defined meta:name="DCTERMS.W3CDTF/OVERHEIDop.jaargang">2026</meta:user-defined>
    <meta:user-defined meta:name="OVERHEIDop.publicationIssue">22516</meta:user-defined>
    <meta:user-defined meta:name="OVERHEIDop.WsbID/DC.identifier">wsb-2026-22516</meta:user-defined>
    <meta:user-defined meta:name="OVERHEIDop.versieInformatie"/>
  </office:meta>
</office:document-meta>
</file>