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2341 voor de aanleg van een fietsbrug ter plaatse van de kruising N208 en de Leidsevaart te Haarlem.</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maken van een fietsbrug met ondersteuningsconstructie in de kern- en beschermingszone van belangrijk oppervlaktewater de ‘Leidse Trekvaart nabij de kruising N208 en de Leidsevaart te Haarlem. Het dempen van 23 m² belangrijk oppervlaktewater nabij de kruising N208 en de Leidsevaart te Haarlem. Het dempen van 70 m² belangrijk oppervlaktewater bij het aanbrengen en hebben van twee bouwkuipen nabij de kruising N208 en de Leidsevaart te Haarlem. Het aanbrengen van een tijdelijk werkplateau in de kern- en beschermingszone van belangrijk oppervlaktewater nabij de kruising N208 en de Leidsevaart te Haarlem.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8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5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2341 voor de aanleg van een fietsbrug ter plaatse van de kruising N208 en de Leidsevaart te Haarlem.</meta:user-defined>
    <meta:user-defined meta:name="OVERHEIDop.datumEindeReactietermijn">2026-10-08</meta:user-defined>
    <meta:user-defined meta:name="OVERHEIDop.TilID/OVERHEIDop.terinzageleggingOP">til-2026-33964</meta:user-defined>
    <meta:user-defined meta:name="DCTERMS.W3CDTF/DCTERMS.available">2026-08-28</meta:user-defined>
    <meta:user-defined meta:name="DCTERMS.W3CDTF/OVERHEIDop.jaargang">2026</meta:user-defined>
    <meta:user-defined meta:name="OVERHEIDop.publicationIssue">22506</meta:user-defined>
    <meta:user-defined meta:name="OVERHEIDop.WsbID/DC.identifier">wsb-2026-22506</meta:user-defined>
    <meta:user-defined meta:name="OVERHEIDop.versieInformatie"/>
  </office:meta>
</office:document-meta>
</file>