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vervangen van een houten brug en beschoeiing in een primair oppervlaktewater ter plaatse van Smeetsweg 2 in Waa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5-08-2026
				</text:p>
            <text:p text:style-name="common-al">
            <text:span text:style-name="nadrukvet"> Zaaknummer: </text:span> 2026061221443
				</text:p>
            <text:p text:style-name="common-al">
            <text:span text:style-name="nadrukvet"> Besluitkenmerk: </text:span> 99990000137017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4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4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61221443</meta:user-defined>
    <meta:user-defined meta:name="DCTERMS.abstract">het vervangen van een houten brug en beschoeiing in een primair oppervlaktewater ter plaatse van Smeetsweg 2 in Waarlan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vervangen van een houten brug en beschoeiing in een primair oppervlaktewater ter plaatse van Smeetsweg 2 in Waarla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22491</meta:user-defined>
    <meta:user-defined meta:name="OVERHEIDop.WsbID/DC.identifier">wsb-2026-22491</meta:user-defined>
    <meta:user-defined meta:name="OVERHEIDop.versieInformatie"/>
  </office:meta>
</office:document-meta>
</file>