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Markweg-Zuid en de 1-Februariweg te Dinteloord.</text:p>
      <text:section text:name="zakelijke-mededeling_id1-3-2" text:style-name="zakelijke-mededeling">
        <text:section text:name="zakelijke-mededeling-tekst_id1-3-2-1" text:style-name="zakelijke-mededeling-tekst">
          <text:section text:name="tekst_id1-3-2-1-1" text:style-name="tekst">
            <text:p text:style-name="common-al">Besluitnummer 1063031 ingevolge de Waterschapsverordening waterschap Brabantse Delta 2024 bekend gemaakt op 26 augustus 2026 voor het vervangen, hebben en onderhouden van een waterleiding in, op of onder een waterkering bij ons waterschap bekend als de regionale waterkering langs de Dintel (DWK00882) en in de aangrenzende primaire waterkering (DWK00160), ter hoogte van de Markweg-Zuid en de 1-Februariweg te Heijningen in de gemeente Moerdijk.</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27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28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248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8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8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Watervergunning van waterschap Brabantse Delta voor waterhuishoudkundige werkzaamheden ter hoogte van de Markweg-Zuid en de 1-Februariweg te Dinteloord.</meta:user-defined>
    <meta:user-defined meta:name="DCTERMS.W3CDTF/DCTERMS.available">2026-08-28</meta:user-defined>
    <meta:user-defined meta:name="DCTERMS.W3CDTF/OVERHEIDop.jaargang">2026</meta:user-defined>
    <meta:user-defined meta:name="OVERHEIDop.externeBijlage">Besluit 1063031|exb-2026-30339</meta:user-defined>
    <meta:user-defined meta:name="OVERHEIDop.externeBijlage">40102_X-39534_01 v.C|exb-2026-30340</meta:user-defined>
    <meta:user-defined meta:name="OVERHEIDop.externeBijlage">40102_X-39534_02 v.C|exb-2026-30341</meta:user-defined>
    <meta:user-defined meta:name="OVERHEIDop.externeBijlage">40102_X-39534_03 v.C|exb-2026-30342</meta:user-defined>
    <meta:user-defined meta:name="OVERHEIDop.externeBijlage">40102_X-39534_04 v.C|exb-2026-30343</meta:user-defined>
    <meta:user-defined meta:name="OVERHEIDop.externeBijlage">40102_X-39534_05 v.C|exb-2026-30344</meta:user-defined>
    <meta:user-defined meta:name="OVERHEIDop.publicationIssue">22489</meta:user-defined>
    <meta:user-defined meta:name="OVERHEIDop.WsbID/DC.identifier">wsb-2026-22489</meta:user-defined>
    <meta:user-defined meta:name="OVERHEIDop.versieInformatie"/>
  </office:meta>
</office:document-meta>
</file>