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voor het verwijderen van kabels en leidingen binnen de zogenaamde "batch" Annerveen voor de locatie het traject tussen Zuidbroek, Kiel-Windeweer, Oud Annerveen, Veendam, Muntendam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voor het verwijderen van kabels en leidingen binnen de zogenaamde "batch" Annerveen voor de locatie traject tussen Zuidbroek, Kiel-Windeweer, Oud Annerveen, Veendam, Muntendam. De aanvraag is ontvangen op 24 augustus 2026 en geregistreerd onder zaak HAS2026_Z62778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24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Kennisgeving aanvraag omgevingsvergunning voor een wateractiviteit voor het verwijderen van kabels en leidingen binnen de zogenaamde "batch" Annerveen voor de locatie het traject tussen Zuidbroek, Kiel-Windeweer, Oud Annerveen, Veendam, Muntendam - waterschap Hunze en Aa’s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81</meta:user-defined>
    <meta:user-defined meta:name="OVERHEIDop.WsbID/DC.identifier">wsb-2026-22481</meta:user-defined>
    <meta:user-defined meta:name="OVERHEIDop.versieInformatie"/>
  </office:meta>
</office:document-meta>
</file>