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Markweg-Zuid en de 1-Februariweg te Heijningen.</text:p>
      <text:section text:name="zakelijke-mededeling_id1-3-2" text:style-name="zakelijke-mededeling">
        <text:section text:name="zakelijke-mededeling-tekst_id1-3-2-1" text:style-name="zakelijke-mededeling-tekst">
          <text:section text:name="tekst_id1-3-2-1-1" text:style-name="tekst">
            <text:p text:style-name="common-al">Besluitnummer 1063143 ingevolge de Waterschapsverordening waterschap Brabantse Delta 2024 bekend gemaakt op 25 augustus 2026 voor het vervangen, hebben en onderhouden van een gasleiding,in, op of onder een waterkering bij ons waterschap bekend als de regionale waterkering langs de Dintel (DWK00882) en in de aangrenzende primaire waterkering (DWK00160), ter hoogte van de Markweg-Zuid en de 1-Februariweg te Heijningen in de gemeen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6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4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OVERHEIDop.locatietype/OVERHEIDop.gebiedsmarkering">Weg</meta:user-defined>
    <meta:user-defined meta:name="DC.title">Watervergunning van waterschap Brabantse Delta voor waterhuishoudkundige werkzaamheden ter hoogte van de Markweg-Zuid en de 1-Februariweg te Heijningen.</meta:user-defined>
    <meta:user-defined meta:name="DCTERMS.W3CDTF/DCTERMS.available">2026-08-27</meta:user-defined>
    <meta:user-defined meta:name="DCTERMS.W3CDTF/OVERHEIDop.jaargang">2026</meta:user-defined>
    <meta:user-defined meta:name="OVERHEIDop.externeBijlage">B18820-LDG-101 (geanonimiseerd)|exb-2026-30299</meta:user-defined>
    <meta:user-defined meta:name="OVERHEIDop.externeBijlage">Besluit 1063143|exb-2026-30300</meta:user-defined>
    <meta:user-defined meta:name="OVERHEIDop.publicationIssue">22464</meta:user-defined>
    <meta:user-defined meta:name="OVERHEIDop.WsbID/DC.identifier">wsb-2026-22464</meta:user-defined>
    <meta:user-defined meta:name="OVERHEIDop.versieInformatie"/>
  </office:meta>
</office:document-meta>
</file>