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drie grondboringen nabij Aan 't Veer in Dier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5 augustus 2026 en geregistreerd onder zaaknummer DSO2026082500664.</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46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6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DC.title">Kennisgeving aanvraag omgevingsvergunning voor het uitvoeren van drie grondboringen nabij Aan 't Veer in Dieren.</meta:user-defined>
    <meta:user-defined meta:name="DCTERMS.W3CDTF/DCTERMS.available">2026-08-27</meta:user-defined>
    <meta:user-defined meta:name="DCTERMS.W3CDTF/OVERHEIDop.jaargang">2026</meta:user-defined>
    <meta:user-defined meta:name="OVERHEIDop.publicationIssue">22462</meta:user-defined>
    <meta:user-defined meta:name="OVERHEIDop.WsbID/DC.identifier">wsb-2026-22462</meta:user-defined>
    <meta:user-defined meta:name="OVERHEIDop.versieInformatie"/>
  </office:meta>
</office:document-meta>
</file>