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tijdelijk onttrekken van oppervlaktewater tbv besproeien/inwateren van de zandbaan voor het project VIA15 tussen Didam en Zeven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onttrekken van oppervlaktewater tbv besproeien/inwateren van de zandbaan voor project VIA15</text:p>
            <text:p text:style-name="common-al">Locatie: Didam-Zevenaar</text:p>
            <text:p text:style-name="common-al">Zaaknummer: DSO2026071300557</text:p>
            <text:p text:style-name="common-al">Datum bekendmaking besluit: 25 augustus 2026.</text:p>
            <text:p text:style-name="common-al"/>
            <text:p text:style-name="common-al">
            <text:span text:style-name="nadrukvet">LET OP</text:span>: deze vergunning geeft geen toestemming om oppervlaktewater te onttrekken zolang een onttrekkingsverbod van kracht is. </text:p>
            <text:p text:style-name="common-al">Voor meer informatie over het verbod, verwijs ik u door naar onze website: Verbod om water uit beken en sloten te pompen | Waterschap Rijn en IJssel</text:p>
            <text:p text:style-name="common-al"/>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245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5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5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leende omgevingsvergunning wateractiviteit voor het tijdelijk onttrekken van oppervlaktewater tbv besproeien/inwateren van de zandbaan voor het project VIA15 tussen Didam en Zevenaar.</meta:user-defined>
    <meta:user-defined meta:name="DCTERMS.W3CDTF/DCTERMS.available">2026-08-27</meta:user-defined>
    <meta:user-defined meta:name="DCTERMS.W3CDTF/OVERHEIDop.jaargang">2026</meta:user-defined>
    <meta:user-defined meta:name="OVERHEIDop.publicationIssue">22457</meta:user-defined>
    <meta:user-defined meta:name="OVERHEIDop.WsbID/DC.identifier">wsb-2026-22457</meta:user-defined>
    <meta:user-defined meta:name="OVERHEIDop.versieInformatie"/>
  </office:meta>
</office:document-meta>
</file>