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uitvoeren van bodemonderzoek ter plaatse van primaire waterkering Doornenburg-Dodewaard, traject Slijk-E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uitvoeren van bodemonderzoek ter plaatse van primaire waterkering Doornenburg-Dodewaard, traject Slijk-Ewijk 
</text:p>
            <text:p text:style-name="common-al">Zaaknummer: 343973
</text:p>
            <text:p text:style-name="common-al">DSO verzoeknummer: 2026082500867
</text:p>
            <text:p text:style-name="common-al">Ontvangst aanvraag: 25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24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3973</meta:user-defined>
    <meta:user-defined meta:name="DCTERMS.abstract">het uitvoeren van bodemonderzoek ter plaatse van primaire waterkering Doornenburg-Dodewaard, traject Slijk-Ewij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uitvoeren van bodemonderzoek ter plaatse van primaire waterkering Doornenburg-Dodewaard, traject Slijk-E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453</meta:user-defined>
    <meta:user-defined meta:name="OVERHEIDop.WsbID/DC.identifier">wsb-2026-22453</meta:user-defined>
    <meta:user-defined meta:name="OVERHEIDop.versieInformatie"/>
  </office:meta>
</office:document-meta>
</file>