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breden van een waterloop ter compensatie van het verhard oppervlak, nabij Weereweg 51 en 124 in Lutjew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5-08-2026
				</text:p>
            <text:p text:style-name="common-al">
            <text:span text:style-name="nadrukvet"> Zaaknummer: </text:span> 2026070121823
				</text:p>
            <text:p text:style-name="common-al">
            <text:span text:style-name="nadrukvet"> Besluitkenmerk: </text:span> 99990000136964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4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70121823</meta:user-defined>
    <meta:user-defined meta:name="DCTERMS.abstract">het verbreden van een waterloop ter compensatie van het verhard oppervlak, nabij Weereweg 51 en 124 in Lutjewink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verbreden van een waterloop ter compensatie van het verhard oppervlak, nabij Weereweg 51 en 124 in Lutjewink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51</meta:user-defined>
    <meta:user-defined meta:name="OVERHEIDop.WsbID/DC.identifier">wsb-2026-22451</meta:user-defined>
    <meta:user-defined meta:name="OVERHEIDop.versieInformatie"/>
  </office:meta>
</office:document-meta>
</file>