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rinrichting project genaamd "Robuust Watersysteem Didam " in Did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rinrichting project genaamd "Robuust Watersysteem Didam" </text:p>
            <text:p text:style-name="common-al">Locatie: Singel Didam</text:p>
            <text:p text:style-name="common-al">Zaaknummer: DSO2026070600754</text:p>
            <text:p text:style-name="common-al">Datum bekendmaking besluit: 25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4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leende omgevingsvergunning wateractiviteit voor herinrichting project genaamd "Robuust Watersysteem Didam " in Didam.</meta:user-defined>
    <meta:user-defined meta:name="DCTERMS.W3CDTF/DCTERMS.available">2026-08-27</meta:user-defined>
    <meta:user-defined meta:name="DCTERMS.W3CDTF/OVERHEIDop.jaargang">2026</meta:user-defined>
    <meta:user-defined meta:name="OVERHEIDop.publicationIssue">22448</meta:user-defined>
    <meta:user-defined meta:name="OVERHEIDop.WsbID/DC.identifier">wsb-2026-22448</meta:user-defined>
    <meta:user-defined meta:name="OVERHEIDop.versieInformatie"/>
  </office:meta>
</office:document-meta>
</file>