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sbesluit onttrekkingsverbod oppervlaktewat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DAGELIJKS BESTUUR VAN HET WATERSCHAP AMSTEL, GOOI EN VECHT</text:p>
            <text:p text:style-name="al">BBV26.0492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verwegende :</text:p>
            <text:p text:style-name="al">-Dat het Dagelijks Bestuur AGV op 18 augustus 2026 vanwege aanhoudende droogte een onttrekkingsverbod voor oppervlaktewater en grondwater heeft ingesteld (BBV26.0476);</text:p>
            <text:p text:style-name="al"/>
            <text:p text:style-name="al">-Dat er sinds 18 augustus 2026 geregeld neerslag is gevallen en dat meer regen is voorspeld;</text:p>
            <text:p text:style-name="al"/>
            <text:p text:style-name="al">-Dat er maatregelen zijn genomen om de vastgestelde oppervlaktewaterpeilen zoveel mogelijk te handhaven en te voorkomen dat zout water het beheergebied kan indringen; </text:p>
            <text:p text:style-name="al"/>
            <text:p text:style-name="al">-Dat de verdamping afneemt omdat de temperaturen dalen en het aantal zonuren terugloopt;</text:p>
            <text:p text:style-name="al"/>
            <text:p text:style-name="al">-Dat de natuur en landbouw minder water nodig hebben in de nazomer; </text:p>
            <text:p text:style-name="al"/>
            <text:p text:style-name="al">-Dat inwoners, ondernemers en sportverenigingen daardoor minder behoefte hebben om tuinen, sportvelden en weilanden te beregenen.</text:p>
            <text:p text:style-name="al"/>
            <text:p text:style-name="al">-Dat het vanwege het verbod op onttrekking van oppervlaktewater op dit moment verboden is om te baggeren met een baggerspuit;</text:p>
            <text:p text:style-name="al"/>
            <text:p text:style-name="al">-Dat het noodzakelijk is om waterlopen voor aanvang van de natte periode te ontdoen van bagger; </text:p>
            <text:p text:style-name="al"/>
            <text:p text:style-name="al">-Dat het vanwege de gewijzigde omstandigheden niet langer noodzakelijk is om het onttrekken van oppervlaktewater te verbieden;</text:p>
            <text:p text:style-name="al"/>
            <text:p text:style-name="al">-Dat het door de gewijzigde omstandigheden weer verantwoord is om oppervlaktewater te onttrekken;</text:p>
            <text:p text:style-name="al"/>
            <text:p text:style-name="al">-Dat het Dagelijks Bestuur AGV vanwege de veranderde omstandigheden een nieuw besluit wenst te nemen.</text:p>
            <text:p text:style-name="al"/>
            <text:p text:style-name="al"/>
            <text:p text:style-name="al">Gelet op:</text:p>
            <text:p text:style-name="al">-Art. 2.66 Waterschapsverordening Amstel, Gooi en Vecht;</text:p>
            <text:p text:style-name="al"/>
            <text:p text:style-name="al">-Art. 19.0 Omgevingswet. </text:p>
            <text:p text:style-name="al"/>
            <text:p text:style-name="al"/>
            <text:p text:style-name="al">
            <text:span text:style-name="nadrukvet">BESLUIT</text:span>: </text:p>
            <text:p text:style-name="al">Het Dagelijks bestuur besluit:</text:p>
            <text:p text:style-name="al">- Het onttrekkingsverbod voor oppervlaktewater dat bij besluit van 18 augustus 2026 (BBV26.0476) is ingesteld, in te trekken.</text:p>
            <text:p text:style-name="al"/>
            <text:p text:style-name="al">Dit besluit treedt in werking op de dag na bekendmaking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msterdam, 25 augustus 2026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Het Dagelijks bestuur,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r.J.J. Sylvester</text:span></text:p>
            <text:p><text:span text:style-name="functie"> dijkgraaf</text:span></text:p>
          </text:section>
          <text:section text:name="ondertekening_id1-3-2-3-4">
            <text:p><text:span text:style-name="functie"/></text:p>
            <text:p>H.W. de Vos</text:p>
            <text:p><text:span text:style-name="functie"> loco secretaris-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4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DC.source">Waterschapsverordening Amstel, Gooi en Vecht]|[https://lokaleregelgeving.overheid.nl/CVDR702443</meta:user-defined>
    <meta:user-defined meta:name="OVERHEIDop.referentienummer">BBV26.0492</meta:user-defined>
    <meta:user-defined meta:name="DCTERMS.abstract">Intrekkingsbesluit onttrekkingsverbod oppervlaktewater</meta:user-defined>
    <meta:user-defined meta:name="DCTERMS.alternative">Intrekkingsbesluit onttrekkingsverbod oppervlaktewater</meta:user-defined>
    <dc:language>nl</dc:language>
    <meta:user-defined meta:name="OVERHEIDop.locatietype/OVERHEIDop.gebiedsmarkering">Waterschap</meta:user-defined>
    <meta:user-defined meta:name="DC.title">Intrekkingsbesluit onttrekkingsverbod oppervlaktewat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447</meta:user-defined>
    <meta:user-defined meta:name="OVERHEIDop.WsbID/DC.identifier">wsb-2026-22447</meta:user-defined>
    <meta:user-defined meta:name="OVERHEIDop.versieInformatie"/>
  </office:meta>
</office:document-meta>
</file>