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6-1-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6-1-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6-1-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6-1-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3">
      <text:list-level-style-bullet text:bullet-char="–" text:level="1">
        <style:list-level-properties text:min-label-width="10mm"/>
      </text:list-level-style-bullet>
    </text:list-style>
    <text:list-style style:name="id1-3-2-2-1-2-2-3-1">
      <text:list-level-style-bullet text:bullet-char="–" text:level="1">
        <style:list-level-properties text:min-label-width="10mm"/>
      </text:list-level-style-bullet>
    </text:list-style>
    <text:list-style style:name="id1-3-2-2-1-2-2-3-2">
      <text:list-level-style-bullet text:bullet-char="–" text:level="1">
        <style:list-level-properties text:min-label-width="10mm"/>
      </text:list-level-style-bullet>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sluit van het dagelijks bestuur van het Hoogheemraadschap van Delfland van 25 augustus 2026 inhoudende: dat de ‘volledige stremming’ (code zwart) zoals genoemd in het Droogteprotocol Schutten Beheergebied Delfland 2023 wordt opgeheven en dat ‘schutbeperkingen’ (code oranje) zoals genoemd in het Droogteprotocol Schutten Beheergebebied Delfland 2023 wordt ingesteld vanaf woensdag 26 augustus 00.00</text:p>
      <text:section text:name="regeling_id1-3-2" text:style-name="regeling">
        <text:section text:name="aanhef_id1-3-2-1" text:style-name="aanhef">
          <text:section text:name="preambule_id1-3-2-1-1" text:style-name="preambule">
            <text:p text:style-name="al">Dijkgraaf en Hoogheemraden van Delfland, </text:p>
            <text:p text:style-name="al"/>
            <text:p text:style-name="al">gelet op:</text:p>
            <text:list text:style-name="id1-3-2-1-1-4">
              <text:list-item text:style-override="id1-3-2-1-1-4-1">
                <text:number>–</text:number>
                <text:p text:style-name="al">artikel 1.9, derde lid, Waterschapsverordening Delfland;</text:p>
              </text:list-item>
              <text:list-item text:style-override="id1-3-2-1-1-4-2">
                <text:number>–</text:number>
                <text:p text:style-name="al">het Droogteprotocol Schutten beheergebied Delfland 2023;</text:p>
              </text:list-item>
              <text:list-item text:style-override="id1-3-2-1-1-4-3">
                <text:number>–</text:number>
                <text:p text:style-name="al">artikel 1.10, eerste lid, Waterschapsverordening Delfland; </text:p>
              </text:list-item>
              <text:list-item text:style-override="id1-3-2-1-1-4-4">
                <text:number>–</text:number>
                <text:p text:style-name="al">artikel 3.14, eerste lid, Besluit kwaliteit leefomgeving; </text:p>
              </text:list-item>
            </text:list>
            <text:p text:style-name="al">overwegende: </text:p>
            <text:list text:style-name="id1-3-2-1-1-6">
              <text:list-item text:style-override="id1-3-2-1-1-6-1">
                <text:number>–</text:number>
                <text:p text:style-name="al">dat bij besluiten van:</text:p>
                <text:list text:style-name="id1-3-2-1-1-6-1-3">
                  <text:list-item text:style-override="id1-3-2-1-1-6-1-3-1">
                    <text:number>o</text:number>
                    <text:p text:style-name="al">16 juli 2026, bekend gemaakt in het Waterschapsblad 18646, beperkingen zijn opgelegd aan het schutten van de scheepvaart behorend bij een situatie "dreigend watertekort";</text:p>
                  </text:list-item>
                  <text:list-item text:style-override="id1-3-2-1-1-6-1-3-2">
                    <text:number>o</text:number>
                    <text:p text:style-name="al">21 juli 2026, bekend gemaakt in het Waterschapsblad 19632, beperkingen zijn opgelegd aan het schutten van de scheepvaart behorend bij een situatie "feitelijk watertekort";</text:p>
                  </text:list-item>
                  <text:list-item text:style-override="id1-3-2-1-1-6-1-3-3">
                    <text:number>o</text:number>
                    <text:p text:style-name="al">29 juli 2026, bekend gemaakt in het Waterschapsblad 20410, beperkingen zijn opgelegd aan het schutten van de scheepvaart behorend bij een situatie "dreigende crisis watertekort";</text:p>
                  </text:list-item>
                  <text:list-item text:style-override="id1-3-2-1-1-6-1-3-4">
                    <text:number>o</text:number>
                    <text:p text:style-name="al">31 juli 2026, bekend gemaakt in het Waterschapsblad 20602, beperkingen zijn opgelegd aan het schutten van de scheepvaart behorend bij een situatie “crisis watertekort”;</text:p>
                  </text:list-item>
                </text:list>
              </text:list-item>
              <text:list-item text:style-override="id1-3-2-1-1-6-2">
                <text:number>–</text:number>
                <text:p text:style-name="al">dat de omstandigheden die hebben geleid tot het instellen van schutbeperkingen volgens “volledige stremming” zijn verbeterd; </text:p>
              </text:list-item>
              <text:list-item text:style-override="id1-3-2-1-1-6-3">
                <text:number>–</text:number>
                <text:p text:style-name="al">dat er nog altijd sprake is van een zeer hoge watervraag in combinatie met een zeer lage rivierafvoer, waardoor verzilting vanuit de sluizen moeilijk beheersbaar is en om grote doorspoelcapaciteit vraagt;</text:p>
              </text:list-item>
              <text:list-item text:style-override="id1-3-2-1-1-6-4">
                <text:number>–</text:number>
                <text:p text:style-name="al">dat het schutprotocol “volledige stremming” kan worden afgeschaald naar schutprotocol “schutbeperkingen”; </text:p>
              </text:list-item>
              <text:list-item text:style-override="id1-3-2-1-1-6-5">
                <text:number>–</text:number>
                <text:p text:style-name="al">dat er inmiddels sprake is van een “feitelijk watertekort”;</text:p>
              </text:list-item>
            </text:list>
            <text:p text:style-name="al">
            <text:span text:style-name="nadrukondlijn">BESLUITEN:</text:span>
          </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1.</text:number>
                <text:p text:style-name="al">het besluit van 31 juli 2026 (DMS 2544433), waarin de eigenaren en beheerders van alle sluizen in het beheergebied van Delfland worden gelast die sluizen volledig te sluiten en gesloten te houden (behorend bij 'volledige stremming' (code zwart) volgens het Droogteprotocol Schutten Beheergebied Delfland 2023), bekend gemaakt in Waterschapsblad 20602, in te trekken. </text:p>
              </text:list-item>
              <text:list-item text:style-override="id1-3-2-2-1-2-2">
                <text:number>2.</text:number>
                <text:p text:style-name="al">de volgende beperkingen op te leggen aan het schutten van de scheepvaart door de hieronder genoemde sluizen (behorend bij 'schutbeperkingen' (code oranje) volgens het Droogteprotocol Schutten Beheergebied Delfland 2023):</text:p>
                <text:list text:style-name="id1-3-2-2-1-2-2-3">
                  <text:list-item text:style-override="id1-3-2-2-1-2-2-3-1">
                    <text:number>–</text:number>
                    <text:p text:style-name="al">Grote Parksluis en kleine Parksluis, onderdeel van het sluizencomplex Parksluizen aan de Nieuwe Maas en de Coolhaven aan de Delfshavense Schie te Rotterdam: Voor deze sluizen geldt voor beroepsvaart en recreatievaart een aangescherpt beperkt schutregime (6 uur per schutvenster). </text:p>
                  </text:list-item>
                  <text:list-item text:style-override="id1-3-2-2-1-2-2-3-2">
                    <text:number>–</text:number>
                    <text:p text:style-name="al">Eerste invaarmoment 5 uur na hoogwater (locatie Rotterdam), de schuttijd eindigt 11 uur na hoogwater (locatie Rotterdam). </text:p>
                    <text:p text:style-name="al"/>
                    <text:p text:style-name="al">Buitensluis Schiedam, tussen de Voorhaven en de Buitenhaven te Schiedam: Voor deze sluis geldt een volledige stremming voor recreatievaart en daarmee vergelijkbaar scheepvaartverkeer zoals vastgelegd in het droogteprotocol schutten beheergebied Delfland 2023. Met inachtneming van de, in het protocol opgenomen, uitzondering voor recreatievaart die niet kan omvaren via de Parksluizen wegens de brughoogtes.</text:p>
                    <text:p text:style-name="al"/>
                    <text:p text:style-name="al">Vlaardinger Driesluizen tussen de oude Haven en de Vlaardingervaart te Vlaardingen: Voor deze sluis geldt een volledige stremming voor recreatievaart en daarmee vergelijkbaar scheepvaartverkeer zoals vastgelegd in het droogteprotocol schutten beheergebied Delfland 2023. Met inachtneming van de, in het protocol opgenomen, uitzondering voor recreatievaart die niet kan omvaren via de Parksluizen wegens de brughoogtes. </text:p>
                  </text:list-item>
                </text:list>
              </text:list-item>
              <text:list-item text:style-override="id1-3-2-2-1-2-3">
                <text:number>3.</text:number>
                <text:p text:style-name="al">Te bepalen dat de besluiten onder 1 en 2, na bekendmaking daarvan in het Waterschapsblad, in werking treden op woensdag 26 augustus 2026 om 00.00.</text:p>
              </text:list-item>
            </text:list>
          </text:section>
        </text:section>
        <text:section text:name="regeling-sluiting_id1-3-2-3" text:style-name="regeling-sluiting">
          <text:section text:name="ondertekening_id1-3-2-3-1">
            <text:p><text:span text:style-name="functie">Delft, 25 augustus 2026</text:span></text:p>
            <text:p><text:span text:style-name="functie">Dijkgraaf en Hoogheemraden van Delfland,</text:span></text:p>
          </text:section>
          <text:section text:name="ondertekening_id1-3-2-3-2">
            <text:p><text:span text:style-name="functie"/></text:p>
            <text:p><text:span text:style-name="functie"/></text:p>
          </text:section>
        </text:section>
        <text:section text:name="nota-toelichting_id1-3-2-4" text:style-name="nota-toelichting">
          <text:p text:style-name="kop_level0"><text:span text:style-name="label"/> <text:span text:style-name="nr"/> Toelichting</text:p>
          <text:p text:style-name="al">De omstandigheden die in het beheergebied van Delfland hebben geleid tot sluiten van de sluizen zijn verbeterd. De Rijnafvoer is toegenomen en blijft volgens de voorspellingen toenemen. Delfland heeft voldoende zoetwater beschikbaar voor de doorspoelwatervraag die zou ontstaan door het gedeeltelijk openen van de sluizen. Hierdoor is het niet langer noodzakelijk om de sluizen geheel gesloten te houden. Gezien de Rijnafvoer nog steeds lager is dan normaal blijft de verziltingssituatie bij de Parksluizen aandacht vereisen. Om die reden wordt er niet volledig afgeschaald, maar afgeschaald van 'volledige stremming' (code zwart) naar 'Schutbeperkingen' (code oranje) zoals is opgenomen in het Droogteprotocol Schutten Beheergebied Delfland 2023.</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244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44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44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Waterschap/DC.creator">Hoogheemraadschap van Delfland</meta:user-defined>
    <meta:user-defined meta:name="OVERHEID.Informatietype/DC.type">officiële publicatie</meta:user-defined>
    <meta:user-defined meta:name="OVERHEIDop.Rubriek/DC.type">ander besluit van algemene strekking</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Bestuur | Organisatie en beleid</meta:user-defined>
    <meta:user-defined meta:name="OVERHEID.TaxonomieBeleidsagendaDecentraal/OVERHEID.category">Recht | Organisatie en beleid</meta:user-defined>
    <meta:user-defined meta:name="DC.source">artikel 1.9, derde lid, Waterschapsverordening Delfland]|[https://lokaleregelgeving.overheid.nl/CVDR705504/17#chp_1__art_1.9</meta:user-defined>
    <meta:user-defined meta:name="DC.source">artikel 1.10, eerste lid, Waterschapsverordening Delfland]|[https://lokaleregelgeving.overheid.nl/CVDR705504/17#chp_1__art_1.10</meta:user-defined>
    <meta:user-defined meta:name="DC.source">artikel 3.14, eerste lid, van het Besluit kwaliteit leefomgeving]|[1.0:c:BWBR0041313&amp;artikel=3.14&amp;lid=1&amp;g=2026-07-11</meta:user-defined>
    <meta:user-defined meta:name="DC.source">Droogteprotocol schutten beheergebied Delfland 2023]|[https://lokaleregelgeving.overheid.nl/CVDR697934/1</meta:user-defined>
    <meta:user-defined meta:name="OVERHEIDop.referentienummer">DMS 2545413</meta:user-defined>
    <meta:user-defined meta:name="DCTERMS.alternative">Volledige stremming (code zwart) wordt opgeheven en dat schutbeperkingen (code oranje) wordt ingesteld zoals genoemd in het Droogteprotocol Schutten Beheergebied Delfland 2023</meta:user-defined>
    <dc:language>nl</dc:language>
    <meta:user-defined meta:name="OVERHEIDop.locatietype/OVERHEIDop.gebiedsmarkering">Waterschap</meta:user-defined>
    <meta:user-defined meta:name="DC.title">Besluit van het dagelijks bestuur van het Hoogheemraadschap van Delfland van 25 augustus 2026 inhoudende: dat de ‘volledige stremming’ (code zwart) zoals genoemd in het Droogteprotocol Schutten Beheergebied Delfland 2023 wordt opgeheven en dat ‘schutbeperkingen’ (code oranje) zoals genoemd in het Droogteprotocol Schutten Beheergebebied Delfland 2023 wordt ingesteld vanaf woensdag 26 augustus 00.00</meta:user-defined>
    <meta:user-defined meta:name="DCTERMS.W3CDTF/DCTERMS.available">2026-08-25</meta:user-defined>
    <meta:user-defined meta:name="DCTERMS.W3CDTF/OVERHEIDop.jaargang">2026</meta:user-defined>
    <meta:user-defined meta:name="OVERHEIDop.publicationIssue">22442</meta:user-defined>
    <meta:user-defined meta:name="OVERHEIDop.betreftRegeling">CVDR765847_1</meta:user-defined>
    <meta:user-defined meta:name="OVERHEIDop.WsbID/DC.identifier">wsb-2026-22442</meta:user-defined>
    <meta:user-defined meta:name="xs:date/OVERHEIDop.startdatum">2026-08-26</meta:user-defined>
    <meta:user-defined meta:name="OVERHEIDop.versieInformatie"/>
  </office:meta>
</office:document-meta>
</file>