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6-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6-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6-1-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6-1-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6-1-3-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6-1-3-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6-2">
      <text:list-level-style-bullet text:bullet-char="–" text:level="1">
        <style:list-level-properties text:min-label-width="10mm"/>
      </text:list-level-style-bullet>
    </text:list-style>
    <text:list-style style:name="id1-3-2-1-1-6-2-3">
      <text:list-level-style-bullet text:bullet-char="•" text:level="1">
        <style:list-level-properties text:min-label-width="10mm"/>
      </text:list-level-style-bullet>
    </text:list-style>
    <text:list-style style:name="id1-3-2-1-1-6-2-3-1">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Besluit van het dagelijks bestuur van het Hoogheemraadschap van Delfland van 25 augustus 2026 inhoudende: het intrekken van het verbod op het onttrekken van oppervlaktewater voor categorie 3 en 4 van de rangorde bij waterschaarste, zoals vastgesteld in het besluit van 31 juli 2026, vanaf 27 augustus 2026 00.00</text:p>
      <text:section text:name="regeling_id1-3-2" text:style-name="regeling">
        <text:section text:name="aanhef_id1-3-2-1" text:style-name="aanhef">
          <text:section text:name="preambule_id1-3-2-1-1" text:style-name="preambule">
            <text:p text:style-name="al">Dijkgraaf en Hoogheemraden van Delfland, </text:p>
            <text:p text:style-name="al"/>
            <text:p text:style-name="al">gelet op:</text:p>
            <text:list text:style-name="id1-3-2-1-1-4">
              <text:list-item text:style-override="id1-3-2-1-1-4-1">
                <text:number>–</text:number>
                <text:p text:style-name="al">artikel 1.10, eerste lid, Waterschapsverordening Delfland; </text:p>
              </text:list-item>
              <text:list-item text:style-override="id1-3-2-1-1-4-2">
                <text:number>–</text:number>
                <text:p text:style-name="al">artikel 3.14, eerste lid, Besluit kwaliteit leefomgeving; </text:p>
              </text:list-item>
            </text:list>
            <text:p text:style-name="al">overwegende: </text:p>
            <text:list text:style-name="id1-3-2-1-1-6">
              <text:list-item text:style-override="id1-3-2-1-1-6-1">
                <text:number>–</text:number>
                <text:p text:style-name="al">dat bij besluit van:</text:p>
                <text:list text:style-name="id1-3-2-1-1-6-1-3">
                  <text:list-item text:style-override="id1-3-2-1-1-6-1-3-1">
                    <text:number>o</text:number>
                    <text:p text:style-name="al">16 juli 2026, bekend gemaakt in het Waterschapsblad 18646, beperkingen zijn opgelegd aan het schutten van de scheepvaart behorend bij een situatie "dreigend watertekort";</text:p>
                  </text:list-item>
                  <text:list-item text:style-override="id1-3-2-1-1-6-1-3-2">
                    <text:number>o</text:number>
                    <text:p text:style-name="al">21 juli 2026, bekend gemaakt in het Waterschapsblad 19632, beperkingen zijn opgelegd aan het schutten van de scheepvaart behorend bij een situatie "feitelijk watertekort";</text:p>
                  </text:list-item>
                  <text:list-item text:style-override="id1-3-2-1-1-6-1-3-3">
                    <text:number>o</text:number>
                    <text:p text:style-name="al">29 juli 2026, bekend gemaakt in het Waterschapsblad 20410, beperkingen zijn opgelegd aan het schutten van de scheepvaart behorend bij een situatie "dreigende crisis watertekort";</text:p>
                  </text:list-item>
                  <text:list-item text:style-override="id1-3-2-1-1-6-1-3-4">
                    <text:number>o</text:number>
                    <text:p text:style-name="al">31 juli 2026, bekend gemaakt in het Waterschapsblad 20602, beperkingen zijn opgelegd aan het schutten van de scheepvaart behorend bij een situatie “crisis watertekort” en onttrekkingsverboden op te leggen aan het watergebruik binnen de categorieën 3 en 4 van de rangorde bij waterschaarste;</text:p>
                  </text:list-item>
                  <text:list-item text:style-override="id1-3-2-1-1-6-1-3-5">
                    <text:number>o</text:number>
                    <text:p text:style-name="al">17 augustus 2026, bekend gemaakt in het Waterschapsblad 21749, het onttrekkingsverbod tijdelijk gedeeltelijk was opgeschort voor categorie 3 van de rangorde bij waterschaarste; </text:p>
                  </text:list-item>
                  <text:list-item text:style-override="id1-3-2-1-1-6-1-3-6">
                    <text:number>o</text:number>
                    <text:p text:style-name="al">20 augustus 2026, bekend gemaakt in het Waterschapsblad 22128, het onttrekkingsverbod tijdelijk was opgeschort voor categorie 3 en 4 van de rangorde bij waterschaarste</text:p>
                  </text:list-item>
                </text:list>
              </text:list-item>
              <text:list-item text:style-override="id1-3-2-1-1-6-2">
                <text:number>–</text:number>
                <text:p text:style-name="al">dat er nog altijd sprake is van een “crisis watertekort”;</text:p>
                <text:list text:style-name="id1-3-2-1-1-6-2-3">
                  <text:list-item text:style-override="id1-3-2-1-1-6-2-3-1">
                    <text:number>•</text:number>
                    <text:p text:style-name="al">dat wegens de neerslag, de beperkte verdamping en de positieve impact van de genomen droogte maatregelen, de water aanvoer richting Delfland voldoende is om in de komende periode te kunnen voorzien in de watervraag door onttrekkingen van categorie 3 en 4;</text:p>
                  </text:list-item>
                </text:list>
              </text:list-item>
              <text:list-item text:style-override="id1-3-2-1-1-6-3">
                <text:number>–</text:number>
                <text:p text:style-name="al">dat Delfland daarmee de rangorde bij waterschaarste volgt; </text:p>
              </text:list-item>
              <text:list-item text:style-override="id1-3-2-1-1-6-4">
                <text:number>–</text:number>
                <text:p text:style-name="al">dat de droogtesituatie kwetsbaar blijft wegens de zeer lage Rijnafvoer. Daarom blijven de overige droogtemaatregelen genomen met het besluit van 31 juli 2026, bekendgemaakt in het Waterschapsblad 20602, van kracht.</text:p>
              </text:list-item>
            </text:list>
            <text:p text:style-name="al">
            <text:span text:style-name="nadrukondlijn">BESLUITEN:</text:span>
          </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het besluit van 31 juli 2026 (DMS 2544433), bekendgemaakt in het Waterschapsblad, 20602, voor zover dat ziet op het verbod op het onttrekken van oppervlaktewater aan oppervlaktewaterlichamen voor de behoeften genoemd in artikel 3.14, eerste lid, onder c en d van het Besluit kwaliteit leefomgeving, in te trekken. Voor het overige blijft het besluit van 31 juli 2026 (DMS 2544433) onverkort van kracht;</text:p>
              </text:list-item>
            </text:list>
          </text:section>
        </text:section>
        <text:section text:name="regeling-sluiting_id1-3-2-3" text:style-name="regeling-sluiting">
          <text:section text:name="ondertekening_id1-3-2-3-1">
            <text:p><text:span text:style-name="functie">Delft, 25 augustus 2026</text:span></text:p>
            <text:p><text:span text:style-name="functie">Dijkgraaf en Hoogheemraden van Delfland,</text:span></text:p>
          </text:section>
          <text:section text:name="ondertekening_id1-3-2-3-2">
            <text:p><text:span text:style-name="functie"/></text:p>
            <text:p><text:span text:style-name="functie"/></text:p>
          </text:section>
        </text:section>
        <text:section text:name="nota-toelichting_id1-3-2-4" text:style-name="nota-toelichting">
          <text:p text:style-name="kop_level0"><text:span text:style-name="label"/> <text:span text:style-name="nr"/> Toelichting</text:p>
          <text:p text:style-name="al">De omstandigheden die in het beheergebied van Delfland hebben geleid tot het instellen van het onttrekkingsverbod van oppervlaktewater zijn verbeterd. Dit verbod geldt voor de waterbehoefte voor categorieën 3 en 4 gebruik van de rangorde bij waterschaarste. Door de verbeterde omstandigheden is het niet langer noodzakelijk om het onttrekkingsverbod in stand te houden.</text:p>
          <text:p text:style-name="al"/>
          <text:p text:style-name="al">Eerder heeft Delfland wegens de verbeterde situatie al besloten tot het tijdelijk op schorten van het onttrekkingsverbod. Het meest recente besluit daarvoor was op 22 augustus t/m 26 augustus waarbij categorieën 3 en 4 weer konden onttrekken. De wateraanvoer was voldoende om te voorzien in de hierdoor ontstane watervraag. Met de huidige aanvoer worden geen problemen verwacht voor de waterveiligheid. Het vooruitzicht is dat de droogtesituatie zich blijft verbeteren en er voldoende water beschikbaar is om bestendig in de waterbehoefte voor categorie 3 en 4 te voorzien. Hierdoor kan het onttrekkingsverbod volledig worden ingetrokke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244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4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4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Waterschap/DC.creator">Hoogheemraadschap van Delfland</meta:user-defined>
    <meta:user-defined meta:name="OVERHEID.Informatietype/DC.type">officiële publicatie</meta:user-defined>
    <meta:user-defined meta:name="OVERHEIDop.Rubriek/DC.type">ander besluit van algemene strekking</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artikel 1.10, eerste lid, Waterschapsverordening Delfland]|[https://lokaleregelgeving.overheid.nl/CVDR705504/17#chp_1__art_1.10</meta:user-defined>
    <meta:user-defined meta:name="DC.source">artikel 3.14, eerste lid, van het Besluit kwaliteit leefomgeving]|[1.0:c:BWBR0041313&amp;artikel=3.14&amp;lid=1&amp;g=2026-07-11</meta:user-defined>
    <meta:user-defined meta:name="OVERHEIDop.referentienummer">DMS 2545005</meta:user-defined>
    <meta:user-defined meta:name="DCTERMS.alternative">Intrekken van het verbod op het onttrekken van oppervlaktewater voor categorie 3 en 4 van de rangorde bij waterschaarste</meta:user-defined>
    <dc:language>nl</dc:language>
    <meta:user-defined meta:name="OVERHEIDop.locatietype/OVERHEIDop.gebiedsmarkering">Waterschap</meta:user-defined>
    <meta:user-defined meta:name="DC.title">Besluit van het dagelijks bestuur van het Hoogheemraadschap van Delfland van 25 augustus 2026 inhoudende: het intrekken van het verbod op het onttrekken van oppervlaktewater voor categorie 3 en 4 van de rangorde bij waterschaarste, zoals vastgesteld in het besluit van 31 juli 2026, vanaf 27 augustus 2026 00.00</meta:user-defined>
    <meta:user-defined meta:name="DCTERMS.W3CDTF/DCTERMS.available">2026-08-25</meta:user-defined>
    <meta:user-defined meta:name="DCTERMS.W3CDTF/OVERHEIDop.jaargang">2026</meta:user-defined>
    <meta:user-defined meta:name="OVERHEIDop.publicationIssue">22441</meta:user-defined>
    <meta:user-defined meta:name="OVERHEIDop.betreftRegeling">CVDR765846_1</meta:user-defined>
    <meta:user-defined meta:name="OVERHEIDop.WsbID/DC.identifier">wsb-2026-22441</meta:user-defined>
    <meta:user-defined meta:name="xs:date/OVERHEIDop.startdatum">2026-08-26</meta:user-defined>
    <meta:user-defined meta:name="OVERHEIDop.versieInformatie"/>
  </office:meta>
</office:document-meta>
</file>