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21200 vervangen van duikers en aanbrengen van spindelafsluiters op duikers t.h.v. Tjongervallei, Oudehorn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5-08-2026 heeft het dagelijks bestuur van Wetterskip Fryslân een aanvraag ontvangen van It Fryske Gea te Olterterp, voor het vervangen van duikers en aanbrengen van spindelafsluiters op duikers t.h.v. Tjongervallei, Oudehorne.</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243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3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3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21204</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21200 vervangen van duikers en aanbrengen van spindelafsluiters op duikers t.h.v. Tjongervallei, Oudehorne</meta:user-defined>
    <meta:user-defined meta:name="DCTERMS.W3CDTF/DCTERMS.available">2026-08-27</meta:user-defined>
    <meta:user-defined meta:name="DCTERMS.W3CDTF/OVERHEIDop.jaargang">2026</meta:user-defined>
    <meta:user-defined meta:name="OVERHEIDop.publicationIssue">22432</meta:user-defined>
    <meta:user-defined meta:name="OVERHEIDop.WsbID/DC.identifier">wsb-2026-22432</meta:user-defined>
    <meta:user-defined meta:name="OVERHEIDop.versieInformatie"/>
  </office:meta>
</office:document-meta>
</file>