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Leeuwenlaan 1 1243KA 's-Graveland - AGV - AGV2026-0039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Leeuwenlaan 1 1243KA 's-Graveland.</text:p>
            <text:p text:style-name="common-al">Het betreft de volgende activiteit(en):</text:p>
            <text:p text:style-name="common-al">Kabel of leiding aanleggen of verwijderen</text:p>
            <text:p text:style-name="common-al">Deze aanvraag is ontvangen op 25-08-2026 08:19 en geregistreerd onder zaaknummer AGV2026-003927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24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927</meta:user-defined>
    <meta:user-defined meta:name="DCTERMS.abstract">Omgevingsvergunning water, Liander N.V. , ter hoogte van Leeuwenlaan 1A in 's-Gravelan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 voor een wateractiviteit, ter hoogte van Leeuwenlaan 1 1243KA 's-Graveland - AGV - AGV2026-003927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431</meta:user-defined>
    <meta:user-defined meta:name="OVERHEIDop.WsbID/DC.identifier">wsb-2026-22431</meta:user-defined>
    <meta:user-defined meta:name="OVERHEIDop.versieInformatie"/>
  </office:meta>
</office:document-meta>
</file>