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maken van een afmeerconstructie in de regionale waterkering ten oosten van Zeevangsdijkje 1 in Kwa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25-08-2026
				</text:p>
            <text:p text:style-name="common-al">
            <text:span text:style-name="nadrukvet"> Zaaknummer: </text:span> 2026070721964
				</text:p>
            <text:p text:style-name="common-al">
            <text:span text:style-name="nadrukvet"> Besluitkenmerk: </text:span> 99990000137075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243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070721964</meta:user-defined>
    <meta:user-defined meta:name="DCTERMS.abstract">het maken van een afmeerconstructie in de regionale waterkering ten oosten van Zeevangsdijkje 1 in Kwadij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maken van een afmeerconstructie in de regionale waterkering ten oosten van Zeevangsdijkje 1 in Kwad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22430</meta:user-defined>
    <meta:user-defined meta:name="OVERHEIDop.WsbID/DC.identifier">wsb-2026-22430</meta:user-defined>
    <meta:user-defined meta:name="OVERHEIDop.versieInformatie"/>
  </office:meta>
</office:document-meta>
</file>