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trekkingsbesluit Waterschap Zuiderzeeland 2026</text:p>
      <text:section text:name="regeling_id1-3-2" text:style-name="regeling">
        <text:section text:name="aanhef_id1-3-2-1" text:style-name="aanhef">
          <text:section text:name="preambule_id1-3-2-1-1" text:style-name="preambule">
            <text:p text:style-name="al">
            <text:span text:style-name="nadrukvet">Het college van dijkgraaf en heemraden </text:span>van<text:span text:style-name="nadrukvet"> Waterschap</text:span><text:span text:style-name="nadrukvet">Zuiderzeeland</text:span>;</text:p>
            <text:p text:style-name="al">gelezen het voorstel van <text:span text:style-name="nadrukvet">25-8-2026 met zaaknummer 1002244</text:span>, </text:p>
            <text:p text:style-name="al">overwegende dat, </text:p>
            <text:p text:style-name="al">Op dit moment is er geen watertekort meer in het beheergebied van Zuiderzeeland. In deze periode wordt netto aanzienlijk meer water uitgemalen dan bij de inwerkingtreding van de maatregel. De watervraag vanuit de landbouw is dalende. </text:p>
            <text:p text:style-name="al">In het IJsselmeergebied is er ook sprake van herstel van de watervoorraad. Op basis van de weersverwachting (ca. 60 mm komende twee weken) en wateraanbod vanuit de IJssel (neemt licht toe) is de verwachting dat de kritische grens van NAP -0,30 m voor het resterende deel van het groeiseizoen uit zicht verdwijnt.   </text:p>
            <text:p text:style-name="al">Het verbod is daarom niet meer nodig als eerste waterbesparende maatregel. Daardoor is het verbod niet langer proportioneel. De afvoer van de IJssel neemt weer toe en er valt weer neerslag. Daarom neemt de waterbeschikbaarheid weer toe.  </text:p>
            <text:p text:style-name="al"/>
            <text:p text:style-name="al">gelet op <text:span text:style-name="nadrukvet">het bepaalde in artikel 1.11, lid 1, onder b en lid 2, van de Waterschapsverordening Waterschap Zuiderzeeland en de Werkwijze Waterverdeling Waterschap Zuiderzeeland</text:span>;</text:p>
            <text:p text:style-name="al">b e s l u i t vast te stellen het:</text:p>
          </text:section>
        </text:section>
        <text:section text:name="regeling-tekst_id1-3-2-2" text:style-name="regeling-tekst">
          <text:section text:name="hoofdstuk_id1-3-2-2-1" text:style-name="hoofdstuk">
            <text:p text:style-name="hoofdstuk_kop"><text:span text:style-name="label"/> <text:span text:style-name="nr"/> Intrekkingsbesluit Waterschap Zuiderzeeland 2026</text:p>
            <text:section text:name="artikel_id1-3-2-2-1-2" text:style-name="artikel">
              <text:p text:style-name="artikel_kop_titel"><text:span text:style-name="artikel_kop_label">Artikel</text:span> <text:span text:style-name="artikel_kop_nr">1.</text:span> Intrekken</text:p>
              <text:p text:style-name="al">1. Het besluit van het college van dijkgraaf en heemraden van Waterschap Zuiderzeeland van 13 augustus 2026, met zaaknummer 1002244, gepubliceerd in het Waterschapsblad 2026-21662, wordt ingetrokken</text:p>
            </text:section>
            <text:section text:name="artikel_id1-3-2-2-1-3" text:style-name="artikel">
              <text:p text:style-name="artikel_kop_titel"><text:span text:style-name="artikel_kop_label">Artikel</text:span> <text:span text:style-name="artikel_kop_nr">2.</text:span> Inwerkingtreding en citeertitel</text:p>
              <text:list text:style-name="id1-3-2-2-1-3-2">
                <text:list-item text:style-override="id1-3-2-2-1-3-2-1">
                  <text:number>1.</text:number>
                  <text:p text:style-name="al">Dit besluit treedt in werking op moment van publicatie in het waterschapsblad </text:p>
                </text:list-item>
                <text:list-item text:style-override="id1-3-2-2-1-3-2-2">
                  <text:number>2.</text:number>
                  <text:p text:style-name="al">Dit besluit wordt aangehaald als: Intrekkingsbesluit Waterschap Zuiderzeeland 2026</text:p>
                </text:list-item>
              </text:list>
              <text:p text:style-name="al"/>
            </text:section>
            <text:p text:style-name="hoofdstuk_bottom"/>
          </text:section>
          <text:section text:name="artikel_id1-3-2-2-2" text:style-name="artikel">
            <text:p text:style-name="artikel_kop_titel"><text:span text:style-name="artikel_kop_label"/> <text:span text:style-name="artikel_kop_nr"/> </text:p>
            <text:p text:style-name="al">
            <text:span text:style-name="nadrukvet">Besluit van het college van dijkgraaf en heemraden van Waterschap Zuiderzeeland tot het intrekken van het verbod tot het onttrekken van oppervlaktewater voor inundatie op percelen ter uitvoering van artikel 1.11 van de Waterschapsverordening Waterschap Zuiderzeeland </text:span>
          </text:p>
            <text:p text:style-name="al"/>
          </text:section>
        </text:section>
        <text:section text:name="regeling-sluiting_id1-3-2-3" text:style-name="regeling-sluiting">
          <text:section text:name="ondertekening_id1-3-2-3-1">
            <text:p><text:span text:style-name="functie">Aldus vastgesteld door het college van dijkgraaf en heemraden van Waterschap Zuiderzeeland in de vergadering van 25 augustus 2026.</text:span></text:p>
            <text:p><text:span text:style-name="functie">Ondertekening</text:span></text:p>
            <text:p><text:span text:style-name="functie">De secretaris-directeur </text:span></text:p>
            <text:p><text:span text:style-name="functie">ing. W. Slob. MSc </text:span></text:p>
            <text:p><text:span text:style-name="functie">De dijkgraaf </text:span></text:p>
            <text:p><text:span text:style-name="functie">ir. H.C. Klav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4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Zuiderzeeland</meta:user-defined>
    <meta:user-defined meta:name="OVERHEID.Informatietype/DC.type">officiële publicatie</meta:user-defined>
    <meta:user-defined meta:name="OVERHEIDop.Rubriek/DC.type">ander besluit van algemene strekking</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DC.source">N.v.t.</meta:user-defined>
    <meta:user-defined meta:name="OVERHEIDop.referentienummer">Intrekkingsbesluit Waterschap Zuiderzeeland 2026</meta:user-defined>
    <meta:user-defined meta:name="DCTERMS.abstract">Besluit van het college van dijkgraaf en heemraden van Waterschap Zuiderzeeland tot het intrekken van het verbod tot het onttrekken van oppervlaktewater voor inundatie op percelen ter uitvoering van artikel 1.11 van de Waterschapsverordening Waterschap Zuiderzeeland </meta:user-defined>
    <dc:language>nl</dc:language>
    <meta:user-defined meta:name="OVERHEIDop.locatietype/OVERHEIDop.gebiedsmarkering">Waterschap</meta:user-defined>
    <meta:user-defined meta:name="DC.title">Intrekkingsbesluit Waterschap Zuiderzeeland 2026</meta:user-defined>
    <meta:user-defined meta:name="DCTERMS.W3CDTF/DCTERMS.available">2026-08-26</meta:user-defined>
    <meta:user-defined meta:name="DCTERMS.W3CDTF/OVERHEIDop.jaargang">2026</meta:user-defined>
    <meta:user-defined meta:name="OVERHEIDop.publicationIssue">22420</meta:user-defined>
    <meta:user-defined meta:name="OVERHEIDop.WsbID/DC.identifier">wsb-2026-22420</meta:user-defined>
    <meta:user-defined meta:name="OVERHEIDop.versieInformatie"/>
  </office:meta>
</office:document-meta>
</file>