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3027 voor het uitvoeren van diverse werkzaamheden nabij de Knotterpolderbrug te Leiden. </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aanbrengen van een tewaterlaatplaats met een houten damwand D70; Het aanbrengen van een AZ12-700 damwand nabij de Knotterpolderbrug; Het verleggen van de keringen aan de oost- en westzijde van de Vrouwenvaart;Het aanbrengen en handhaven van bestaande bomen; Het aanbrengen van een paden, halfverharding, klinkerverharding en wegen: Het aanbrengen van EPS en een AZ18-700 damwand als vervangende waterkering bij de aansluiting Vrouwenweg; Het ophogen van de kering en aanbrengen van BIMS buiten het profiel van vrije ruimte binnen de kern- en beschermingszone van regionale keringen van de Vrouwenvaart nabij de Knotterpolderbrug te Leiden. </text:p>
            <text:p text:style-name="common-al"/>
            <text:p text:style-name="common-al">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7 okto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241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1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1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23027 voor het uitvoeren van diverse werkzaamheden nabij de Knotterpolderbrug te Leiden.</meta:user-defined>
    <meta:user-defined meta:name="OVERHEIDop.datumEindeReactietermijn">2026-10-07</meta:user-defined>
    <meta:user-defined meta:name="OVERHEIDop.TilID/OVERHEIDop.terinzageleggingOP">til-2026-33848</meta:user-defined>
    <meta:user-defined meta:name="DCTERMS.W3CDTF/DCTERMS.available">2026-08-27</meta:user-defined>
    <meta:user-defined meta:name="DCTERMS.W3CDTF/OVERHEIDop.jaargang">2026</meta:user-defined>
    <meta:user-defined meta:name="OVERHEIDop.publicationIssue">22419</meta:user-defined>
    <meta:user-defined meta:name="OVERHEIDop.WsbID/DC.identifier">wsb-2026-22419</meta:user-defined>
    <meta:user-defined meta:name="OVERHEIDop.versieInformatie"/>
  </office:meta>
</office:document-meta>
</file>