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onttrekken van oppervlaktewater i.h.k.v. de nachtvorstschadebestrijding nabij locatie Pothuizerweg 27a in Schalkwijk met code HDSR759280.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onttrekken van oppervlaktewater i.h.k.v. de nachtvorstschadebestrijding nabij locatie Pothuizerweg 27a in Schalkwijk. Deze aanvraag is ontvangen op 25 augustus 2026 en geregistreerd onder zaak 759280.</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24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9281</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Nieuwe aanvraag omgevingsvergunning voor een wateractiviteit voor het onttrekken van oppervlaktewater i.h.k.v. de nachtvorstschadebestrijding nabij locatie Pothuizerweg 27a in Schalkwijk met code HDSR759280.</meta:user-defined>
    <meta:user-defined meta:name="DCTERMS.W3CDTF/DCTERMS.available">2026-08-27</meta:user-defined>
    <meta:user-defined meta:name="DCTERMS.W3CDTF/OVERHEIDop.jaargang">2026</meta:user-defined>
    <meta:user-defined meta:name="OVERHEIDop.publicationIssue">22413</meta:user-defined>
    <meta:user-defined meta:name="OVERHEIDop.WsbID/DC.identifier">wsb-2026-22413</meta:user-defined>
    <meta:user-defined meta:name="OVERHEIDop.versieInformatie"/>
  </office:meta>
</office:document-meta>
</file>