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plaatsen van een dam met duiker in de beschermingszone van de waterkering op Zeevangsdijkje (nabij Fortweg 1) in Kwa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5-08-2026
				</text:p>
            <text:p text:style-name="common-al">
            <text:span text:style-name="nadrukvet"> Zaaknummer: </text:span> 2026071022047
				</text:p>
            <text:p text:style-name="common-al">
            <text:span text:style-name="nadrukvet"> Besluitkenmerk: </text:span> 99990000136707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4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71022047</meta:user-defined>
    <meta:user-defined meta:name="DCTERMS.abstract">het plaatsen van een dam met duiker in de beschermingszone van de waterkering op Zeevangsdijkje (nabij Fortweg 1) in Kwadij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plaatsen van een dam met duiker in de beschermingszone van de waterkering op Zeevangsdijkje (nabij Fortweg 1) in Kwad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08</meta:user-defined>
    <meta:user-defined meta:name="OVERHEIDop.WsbID/DC.identifier">wsb-2026-22408</meta:user-defined>
    <meta:user-defined meta:name="OVERHEIDop.versieInformatie"/>
  </office:meta>
</office:document-meta>
</file>