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planten) en behouden van bomen in de beschermingszone van een a-watergang, in een a-watergang of in het profiel van vrije ruimte nabij een a-watergang op diverse locatie te Helmond</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planten) en behouden van bomen in de beschermingszone van een a-watergang, in een a-watergang of in profiel van vrije ruimte nabij een a-watergang op diverse locatie te Helmond. Het zaaknummer is 0654839393.</text:p>
            <text:p text:style-name="common-al">
            <text:span text:style-name="nadrukvet">Besluitdatum:</text:span> 25-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6 okto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24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0654839393</meta:user-defined>
    <meta:user-defined meta:name="DCTERMS.abstract">Bomen voor openbare wegen aanbrengen of wijzigen bij een oppervlaktewater, PVVR, A-watergang, Piet van Bokhovenpad Helmond</meta:user-defined>
    <dc:language>nl</dc:language>
    <meta:user-defined meta:name="OVERHEIDop.locatietype/OVERHEIDop.gebiedsmarkering">Vlak</meta:user-defined>
    <meta:user-defined meta:name="DC.title">Omgevingsvergunning verleend voor het aanleggen (planten) en behouden van bomen in de beschermingszone van een a-watergang, in een a-watergang of in het profiel van vrije ruimte nabij een a-watergang op diverse locatie te Helmond</meta:user-defined>
    <meta:user-defined meta:name="DCTERMS.W3CDTF/DCTERMS.available">2026-08-27</meta:user-defined>
    <meta:user-defined meta:name="DCTERMS.W3CDTF/OVERHEIDop.jaargang">2026</meta:user-defined>
    <meta:user-defined meta:name="OVERHEIDop.publicationIssue">22407</meta:user-defined>
    <meta:user-defined meta:name="OVERHEIDop.WsbID/DC.identifier">wsb-2026-22407</meta:user-defined>
    <meta:user-defined meta:name="OVERHEIDop.versieInformatie"/>
  </office:meta>
</office:document-meta>
</file>