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esluit tot vaststelling waterschapslegger 2026</text:p>
      <text:section text:name="regeling_id1-3-2" text:style-name="regeling">
        <text:section text:name="aanhef_id1-3-2-1" text:style-name="aanhef">
          <text:section text:name="preambule_id1-3-2-1-1" text:style-name="preambule">
            <text:p text:style-name="al">Besluit</text:p>
            <text:p text:style-name="al">Het teamhoofd Data &amp; Informatie, hiertoe gemandateerd door het dagelijks bestuur van waterschap Hunze en Aa’s, heeft op 24 augustus 2026 de waterschapslegger vastgesteld.</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Wat is een legger?</text:p>
            <text:p text:style-name="al">Een legger is een officiële vastlegging van gegevens over waterstaatswerken. De waterschapslegger bestaat uit de legger waterstaatswerken en een onderhoudslegger.</text:p>
            <text:p text:style-name="al">De legger maakt duidelijk welke eisen en verantwoordelijkheden op een bepaalde locatie gelden. De legger waterstaatswerken bevat gegevens over de ligging, vorm, afmetingen en constructie van waterstaatswerken. De onderhoudslegger bevat gegevens over onderhoudsplichtigen en onderhoudsverplichtingen.</text:p>
            <text:p text:style-name="al"/>
            <text:p text:style-name="al">Zienswijzen ingediend</text:p>
            <text:p text:style-name="al">De waterschapslegger heeft gedurende 6 weken ter inzage gelegen. Iedereen heeft gedurende die periode zienswijzen in kunnen dienen.</text:p>
            <text:p text:style-name="al">Er zijn meerdere zienswijzen ingediend, die deels hebben geleid tot aanpassing van de waterschapslegger. Daarnaast hebben er een aantal ambtelijke correcties plaatsgevonden.</text:p>
            <text:p text:style-name="al"/>
            <text:p text:style-name="al">Inwerkingtreding</text:p>
            <text:p text:style-name="al">De vastgestelde waterschapslegger 2026 treedt een dag na deze bekendmaking in werking.</text:p>
            <text:p text:style-name="al"/>
            <text:p text:style-name="al">Raadplegen</text:p>
            <text:p text:style-name="al">De vastgestelde waterschapslegger 2026 is in te zien via deze link:</text:p>
            <text:p text:style-name="al">
            <text:a xlink:href="https://experience.arcgis.com/experience/5ab2cb7f6f644a78b941668a412853fb" xlink:type="simple">https://experience.arcgis.com/experience/5ab2cb7f6f644a78b941668a412853fb</text:a>
          </text:p>
            <text:p text:style-name="al"/>
            <text:p text:style-name="al">Bent u het niet eens met de vastgestelde waterschapslegger?</text:p>
            <text:p text:style-name="al">Tegen de legger waterstaatswerken staat geen beroep open bij de bestuursrechter.</text:p>
            <text:p text:style-name="al">Tegen de vaststelling van de onderhoudslegger kunt u in beroep gaan als u een zienswijze heeft ingediend.</text:p>
            <text:p text:style-name="al">U kunt de rechtbank Noord-Nederland tot en met 8 oktober 2026 laten weten dat u het niet eens bent met de vastgestelde onderhoudslegger.</text:p>
            <text:p text:style-name="al">Dit kan schriftelijk of online via de rechtbank. U moet voor het indienen van beroep een bedrag aan de rechtbank betalen (griffierecht). Op de website van de rechtbank leest u hoe u beroep kunt indienen.</text:p>
            <text:p text:style-name="al"/>
            <text:p text:style-name="al">Meer informatie?</text:p>
            <text:p text:style-name="al">Voor meer informatie kunt u bellen. Dit kan via het algemene telefoonnummer: 0598- 693800</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23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Hunze en Aa's</meta:user-defined>
    <meta:user-defined meta:name="OVERHEID.Informatietype/DC.type">officiële publicatie</meta:user-defined>
    <meta:user-defined meta:name="OVERHEIDop.Rubriek/DC.type">ander besluit van algemene strekking</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DC.source">N.v.t.</meta:user-defined>
    <meta:user-defined meta:name="DCTERMS.alternative">Waterschapslegger 2026</meta:user-defined>
    <dc:language>nl</dc:language>
    <meta:user-defined meta:name="OVERHEIDop.locatietype/OVERHEIDop.gebiedsmarkering">Waterschap</meta:user-defined>
    <meta:user-defined meta:name="DC.title">Bekendmaking besluit tot vaststelling waterschapslegger 2026</meta:user-defined>
    <meta:user-defined meta:name="DCTERMS.W3CDTF/DCTERMS.available">2026-08-27</meta:user-defined>
    <meta:user-defined meta:name="DCTERMS.W3CDTF/OVERHEIDop.jaargang">2026</meta:user-defined>
    <meta:user-defined meta:name="OVERHEIDop.publicationIssue">22397</meta:user-defined>
    <meta:user-defined meta:name="OVERHEIDop.WsbID/DC.identifier">wsb-2026-22397</meta:user-defined>
    <meta:user-defined meta:name="OVERHEIDop.versieInformatie"/>
  </office:meta>
</office:document-meta>
</file>