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tijdelijk onttrekken en lozen van grondwater t.p.v. Oude Boterdijk 40b te Heu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tijdelijk onttrekken en lozen van grondwater t.p.v. Oude Boterdijk 40b te Heumen. 
</text:p>
            <text:p text:style-name="common-al">Zaaknummer: 334840
</text:p>
            <text:p text:style-name="common-al">DSO verzoeknummer: 2026060400788
</text:p>
            <text:p text:style-name="common-al">Start bezwaartermijn: 26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23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4840</meta:user-defined>
    <meta:user-defined meta:name="DCTERMS.abstract">het tijdelijk onttrekken en lozen van grondwater t.p.v. Oude Boterdijk 40b te Heumen</meta:user-defined>
    <dc:language>nl</dc:language>
    <meta:user-defined meta:name="OVERHEIDop.locatietype/OVERHEIDop.gebiedsmarkering">Vlak</meta:user-defined>
    <meta:user-defined meta:name="DC.title">Waterschap Rivierenland - verlenen omgevingsvergunning voor het tijdelijk onttrekken en lozen van grondwater t.p.v. Oude Boterdijk 40b te Heum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389</meta:user-defined>
    <meta:user-defined meta:name="OVERHEIDop.WsbID/DC.identifier">wsb-2026-22389</meta:user-defined>
    <meta:user-defined meta:name="OVERHEIDop.versieInformatie"/>
  </office:meta>
</office:document-meta>
</file>