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aanleggen van een 2e inrit voor adres Stokvisweg 3 Culemborg (op andere locatie van dezelfde watergang bestaande duiker verval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aanleggen van een 2e inrit voor adres Stokvisweg 3 Culemborg (op andere locatie van dezelfde watergang bestaande duiker vervallen) 
</text:p>
            <text:p text:style-name="common-al">Zaaknummer: 343917
</text:p>
            <text:p text:style-name="common-al">DSO verzoeknummer: 2026082500177
</text:p>
            <text:p text:style-name="common-al">Ontvangst aanvraag: 25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3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3917</meta:user-defined>
    <meta:user-defined meta:name="DCTERMS.abstract">het aanleggen van een 2e inrit voor adres Stokvisweg 3 Culemborg (op andere locatie van dezelfde watergang bestaande duiker vervallen)</meta:user-defined>
    <dc:language>nl</dc:language>
    <meta:user-defined meta:name="OVERHEIDop.locatietype/OVERHEIDop.gebiedsmarkering">Vlak</meta:user-defined>
    <meta:user-defined meta:name="DC.title">Waterschap Rivierenland - aanvraag omgevingsvergunning voor het aanleggen van een 2e inrit voor adres Stokvisweg 3 Culemborg (op andere locatie van dezelfde watergang bestaande duiker vervall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383</meta:user-defined>
    <meta:user-defined meta:name="OVERHEIDop.WsbID/DC.identifier">wsb-2026-22383</meta:user-defined>
    <meta:user-defined meta:name="OVERHEIDop.versieInformatie"/>
  </office:meta>
</office:document-meta>
</file>