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90903 Bekendmaking vergunning Omgevingswet voor een wateractiviteit: nieuwbouw logistiek pand en lozen van hemelwater afkomstig van verhard oppervlak en toename verhard oppervlak nabij de Verlengde Huizingalaan in Son en Breuge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nieuwbouw logistiek pand en lozen van hemelwater afkomstig van verhard oppervlak en toename verhard oppervlak nabij de Verlengde Huizingalaan in Son en Breugel.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37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7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7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90903</meta:user-defined>
    <meta:user-defined meta:name="DCTERMS.abstract">Nieuwbouw logistiek pand en lozen van hemelwater afkomstig van verhardoppervlak en toename verhardoppervlak Verlengde Huizingalaan in Son en Breugel</meta:user-defined>
    <dc:language>nl</dc:language>
    <meta:user-defined meta:name="OVERHEIDop.locatietype/OVERHEIDop.gebiedsmarkering">Punt</meta:user-defined>
    <meta:user-defined meta:name="OVERHEIDop.locatietype/OVERHEIDop.gebiedsmarkering">Vlak</meta:user-defined>
    <meta:user-defined meta:name="DC.title">0539390903 Bekendmaking vergunning Omgevingswet voor een wateractiviteit: nieuwbouw logistiek pand en lozen van hemelwater afkomstig van verhard oppervlak en toename verhard oppervlak nabij de Verlengde Huizingalaan in Son en Breugel</meta:user-defined>
    <meta:user-defined meta:name="DCTERMS.W3CDTF/DCTERMS.available">2026-08-28</meta:user-defined>
    <meta:user-defined meta:name="OVERHEIDop.externeBijlage">Besluit|exb-2026-30194</meta:user-defined>
    <meta:user-defined meta:name="DCTERMS.W3CDTF/OVERHEIDop.jaargang">2026</meta:user-defined>
    <meta:user-defined meta:name="OVERHEIDop.publicationIssue">22377</meta:user-defined>
    <meta:user-defined meta:name="OVERHEIDop.WsbID/DC.identifier">wsb-2026-22377</meta:user-defined>
    <meta:user-defined meta:name="OVERHEIDop.versieInformatie"/>
  </office:meta>
</office:document-meta>
</file>