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20758 ophogen van de kade ten zuiden van Skillaerd, Mantg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1-08-2026 heeft het dagelijks bestuur van Wetterskip Fryslân een aanvraag ontvangen van P.J. Frankena Beheer B.V. te Winsum, voor het ophogen van de kade van een deel van een watergang ten zuiden van Skillaerd, Mantgum.</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236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6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6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21030</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20758 ophogen van de kade ten zuiden van Skillaerd, Mantgum</meta:user-defined>
    <meta:user-defined meta:name="DCTERMS.W3CDTF/DCTERMS.available">2026-08-27</meta:user-defined>
    <meta:user-defined meta:name="DCTERMS.W3CDTF/OVERHEIDop.jaargang">2026</meta:user-defined>
    <meta:user-defined meta:name="OVERHEIDop.publicationIssue">22365</meta:user-defined>
    <meta:user-defined meta:name="OVERHEIDop.WsbID/DC.identifier">wsb-2026-22365</meta:user-defined>
    <meta:user-defined meta:name="OVERHEIDop.versieInformatie"/>
  </office:meta>
</office:document-meta>
</file>