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gebruik van een schouwpad ter hoogte van de Eikendijk in Lichtenvoord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4 augustus 2026 en geregistreerd onder zaaknummer DSO2026072102008.</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33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3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3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Kennisgeving aanvraag omgevingsvergunning voor het gebruik van een schouwpad ter hoogte van de Eikendijk in Lichtenvoorde.</meta:user-defined>
    <meta:user-defined meta:name="DCTERMS.W3CDTF/DCTERMS.available">2026-08-26</meta:user-defined>
    <meta:user-defined meta:name="DCTERMS.W3CDTF/OVERHEIDop.jaargang">2026</meta:user-defined>
    <meta:user-defined meta:name="OVERHEIDop.publicationIssue">22339</meta:user-defined>
    <meta:user-defined meta:name="OVERHEIDop.WsbID/DC.identifier">wsb-2026-22339</meta:user-defined>
    <meta:user-defined meta:name="OVERHEIDop.versieInformatie"/>
  </office:meta>
</office:document-meta>
</file>