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vangen duiker, PVVR, A-watergang, Broekkant, Land van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8 augustus 2026 </text:span>een aanvraag voor een vergunning in het kader van de Omgevingswet ontvangen voor <text:span text:style-name="nadrukvet">Vervangen duiker, PVVR, A-watergang, Broekkant, Land van Cuijk</text:span>. De aanvraag is geregistreerd met zaaknummer 0654857053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23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57053</meta:user-defined>
    <meta:user-defined meta:name="DCTERMS.abstract">Vervangen duiker, PVVR, A-watergang, Broekkant, Land van Cuijk</meta:user-defined>
    <dc:language>nl</dc:language>
    <meta:user-defined meta:name="OVERHEIDop.locatietype/OVERHEIDop.gebiedsmarkering">Vlak</meta:user-defined>
    <meta:user-defined meta:name="DC.title">Aanvraag omgevingsvergunning Vervangen duiker, PVVR, A-watergang, Broekkant, Land van Cu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22325</meta:user-defined>
    <meta:user-defined meta:name="OVERHEIDop.WsbID/DC.identifier">wsb-2026-22325</meta:user-defined>
    <meta:user-defined meta:name="OVERHEIDop.versieInformatie"/>
  </office:meta>
</office:document-meta>
</file>