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Schijfsebaan 17a te Schijf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1 augustus 2026 met registratienummer 06521064072 voor het aanleggen van een dam met duiker in B-watergang OWL15661 aan Schijfsebaan 17A te Schijf ten behoeve van een nieuwe inrit aan de Canadapolderstraat. Indien u meer informatie wenst over de aanvraag kunt u contact opnemen via vergunningen@brabantsedelta.nl.</text:p>
            <text:p text:style-name="common-al"/>
            <text:p text:style-name="last-al">Breda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23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Adres</meta:user-defined>
    <meta:user-defined meta:name="DC.title">Aanvraag watervergunning van waterschap Brabantse Delta voor het uitvoeren van waterhuishoudkundige werkzaamheden ter hoogte van de Schijfsebaan 17a te Schijf.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319</meta:user-defined>
    <meta:user-defined meta:name="OVERHEIDop.WsbID/DC.identifier">wsb-2026-22319</meta:user-defined>
    <meta:user-defined meta:name="OVERHEIDop.versieInformatie"/>
  </office:meta>
</office:document-meta>
</file>