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Krijgsman Amstelveen - AGV - AGV2026-0039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 Krijgsman Amstelveen.</text:p>
            <text:p text:style-name="common-al">Het betreft de volgende activiteit(en):</text:p>
            <text:p text:style-name="common-al">Ophogen en ontgraven. Oppervlaktewater dempen. Watergang wijzigen. Verhard oppervlak en stedelijke uitbreiding</text:p>
            <text:p text:style-name="common-al">Deze aanvraag is ontvangen op 21-08-2026 14:49 en geregistreerd onder zaaknummer AGV2026-003905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3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905</meta:user-defined>
    <meta:user-defined meta:name="DCTERMS.abstract">Omgevingsvergunning water, Raadhuis Amstelveen, ter hoogte van Krijgsman in Amstelveen</meta:user-defined>
    <dc:language>nl</dc:language>
    <meta:user-defined meta:name="OVERHEIDop.locatietype/OVERHEIDop.gebiedsmarkering">Punt</meta:user-defined>
    <meta:user-defined meta:name="DC.title">Nieuwe aanvraag omgevingsvergunning voor een wateractiviteit, ter hoogte Krijgsman Amstelveen - AGV - AGV2026-003905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302</meta:user-defined>
    <meta:user-defined meta:name="OVERHEIDop.WsbID/DC.identifier">wsb-2026-22302</meta:user-defined>
    <meta:user-defined meta:name="OVERHEIDop.versieInformatie"/>
  </office:meta>
</office:document-meta>
</file>