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twerkbesluit voor het leggen (repareren) van een kabel nabij Zuiderweg 77 in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Besluit verzonden op: </text:span> 24-08-2026
				</text:p>
            <text:p text:style-name="common-al">
            <text:span text:style-name="nadrukvet"> Zaaknummer: </text:span> 2026081122558
				</text:p>
            <text:p text:style-name="common-al">
            <text:span text:style-name="nadrukvet"> Besluitkenmerk: </text:span> 99990000136715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het maatwerkbesluit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29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81122558</meta:user-defined>
    <meta:user-defined meta:name="DCTERMS.abstract">het leggen (repareren) van een kabel nabij Zuiderweg 77 in Zuidoostbeemste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aatwerkbesluit voor het leggen (repareren) van een kabel nabij Zuiderweg 77 in Zuidoostbeemst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22299</meta:user-defined>
    <meta:user-defined meta:name="OVERHEIDop.WsbID/DC.identifier">wsb-2026-22299</meta:user-defined>
    <meta:user-defined meta:name="OVERHEIDop.versieInformatie"/>
  </office:meta>
</office:document-meta>
</file>