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gen van nieuwe aansluitingen aan de Havendijk 15, 15A en 16 in Yersek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7 augustus 2026 een vergunningaanvraag voor het aanleggen van nieuwe aansluitingen voor water, elektriciteit, data en persriolering, inclusief het aanbrengen van twee doorvoeren in de damwand, ten behoeve van de kavels aan de Havendijk 15, 15A en 16 in Yerseke. De aanvraag is geregistreerd onder zaaknummer VTH6021.</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2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6021</meta:user-defined>
    <dc:language>nl</dc:language>
    <meta:user-defined meta:name="OVERHEIDop.locatietype/OVERHEIDop.gebiedsmarkering">Vlak</meta:user-defined>
    <meta:user-defined meta:name="DC.title">Aanvraag vergunning aanleggen van nieuwe aansluitingen aan de Havendijk 15, 15A en 16 in Yerseke</meta:user-defined>
    <meta:user-defined meta:name="DCTERMS.W3CDTF/DCTERMS.available">2026-08-26</meta:user-defined>
    <meta:user-defined meta:name="DCTERMS.W3CDTF/OVERHEIDop.jaargang">2026</meta:user-defined>
    <meta:user-defined meta:name="OVERHEIDop.publicationIssue">22292</meta:user-defined>
    <meta:user-defined meta:name="OVERHEIDop.WsbID/DC.identifier">wsb-2026-22292</meta:user-defined>
    <meta:user-defined meta:name="OVERHEIDop.versieInformatie"/>
  </office:meta>
</office:document-meta>
</file>