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text:list-style style:name="id1-3-2-1-1-10-9">
      <text:list-level-style-bullet text:bullet-char="•" text:level="1">
        <style:list-level-properties text:min-label-width="10mm"/>
      </text:list-level-style-bullet>
    </text:list-style>
    <text:list-style style:name="id1-3-2-1-1-10-10">
      <text:list-level-style-bullet text:bullet-char="•" text:level="1">
        <style:list-level-properties text:min-label-width="10mm"/>
      </text:list-level-style-bullet>
    </text:list-style>
    <text:list-style style:name="id1-3-2-1-1-10-11">
      <text:list-level-style-bullet text:bullet-char="•" text:level="1">
        <style:list-level-properties text:min-label-width="10mm"/>
      </text:list-level-style-bullet>
    </text:list-style>
    <text:list-style style:name="id1-3-2-1-1-10-12">
      <text:list-level-style-bullet text:bullet-char="•" text:level="1">
        <style:list-level-properties text:min-label-width="10mm"/>
      </text:list-level-style-bullet>
    </text:list-style>
    <text:list-style style:name="id1-3-2-1-1-10-13">
      <text:list-level-style-bullet text:bullet-char="•" text:level="1">
        <style:list-level-properties text:min-label-width="10mm"/>
      </text:list-level-style-bullet>
    </text:list-style>
    <text:list-style style:name="id1-3-2-1-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1-2">
      <text:list-level-style-bullet style:num-suffix="" text:bullet-char="​" text:level="1">
        <style:list-level-properties text:min-label-width="10mm"/>
      </text:list-level-style-bullet>
    </text:list-style>
    <text:list-style style:name="id1-3-2-1-1-2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1-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1-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21-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21-4">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21-5">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21-6">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24">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24-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24-2">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24-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4-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4-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24-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24-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24-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24-2-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25">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25-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25-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0">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30-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30-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33">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33-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33-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3-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3-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33-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33-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34">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34-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34-2">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9">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39-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39-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4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4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43">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43-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43-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43-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43-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43-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43-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43-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43-1-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43-2">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43-3">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43-4">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8">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8-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8-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48-3">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48-4">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5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50-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50-2">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52">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52-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5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2-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2-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2-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2-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52-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52-1-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52-1-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52-1-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52-1-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53">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53-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53-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1-5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0">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60-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60-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62">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62-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62-2">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6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2-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2-3">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62-4">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office:automatic-styles>
  <office:body>
    <office:text>
      <text:p text:style-name="new_page_staatscourant"/>
      <text:p text:style-name="single-kop-titel">Vergadering Algemeen Bestuur Waterschap Rivierenland, commissievergaderingen Waterschap Rivierenland en themabijeenkomsten Algemeen Bestuur Waterschap Rivierenland</text:p>
      <text:section text:name="zakelijke-mededeling_id1-3-2" text:style-name="zakelijke-mededeling">
        <text:section text:name="zakelijke-mededeling-tekst_id1-3-2-1" text:style-name="zakelijke-mededeling-tekst">
          <text:section text:name="tekst_id1-3-2-1-1" text:style-name="tekst">
            <text:p text:style-name="common-al">Het Algemeen Bestuur (AB) van het waterschap komt minimaal vijf keer per jaar samen, vergadert en neemt besluiten over onder meer de begroting en zaken zoals dijkversterkingen, de bouw van gemalen en waterpeilen.</text:p>
            <text:p text:style-name="common-al">Het is mogelijk tijdens de vergadering het woord te voeren over één of meer agendapunten. </text:p>
            <text:p text:style-name="common-al">Een verzoek daartoe kunt u voor het begin van de vergadering bij de secretaris indienen. </text:p>
            <text:p text:style-name="common-al">De agenda met de vergaderstukken vindt u, één week voor de vergadering, op onze website. </text:p>
            <text:p text:style-name="common-al">De stukken liggen ook voor iedereen ter inzage op het kantoor van Waterschap Rivierenland, De Blomboogerd 1 te Tiel.</text:p>
            <text:p text:style-name="common-al">Voor de komende weken staan de onderstaande vergaderingen gepland. </text:p>
            <text:p text:style-name="common-al">
            <text:span text:style-name="nadrukvet"/>
          </text:p>
            <text:p text:style-name="common-al">
            <text:span text:style-name="nadrukvet">Vergadering Algemeen Bestuur, maandag 28 september 2026, aanvang 19.30 uur,</text:span> <text:span text:style-name="nadrukvet">Rivierenlandzaal kantoor waterschap, De Blomboogerd 1, 4003 BX Tiel.</text:span></text:p>
            <text:p text:style-name="common-al">Op de agenda staat onder meer: </text:p>
            <text:list text:style-name="id1-3-2-1-1-10">
              <text:list-item text:style-override="id1-3-2-1-1-10-1">
                <text:number>•</text:number>
                <text:p text:style-name="al">Actualisatie financieel beleid</text:p>
              </text:list-item>
              <text:list-item text:style-override="id1-3-2-1-1-10-2">
                <text:number>•</text:number>
                <text:p text:style-name="al">Oprichten, toetreden tot en inrchting van de cooperatieve vereniging Verdygo </text:p>
              </text:list-item>
              <text:list-item text:style-override="id1-3-2-1-1-10-3">
                <text:number>•</text:number>
                <text:p text:style-name="al">Gebundelde kredietaanvraag HWBP projecten september 2026 </text:p>
              </text:list-item>
              <text:list-item text:style-override="id1-3-2-1-1-10-4">
                <text:number>•</text:number>
                <text:p text:style-name="al">Nieuw peilbesluit Quarles van Ufford </text:p>
              </text:list-item>
              <text:list-item text:style-override="id1-3-2-1-1-10-5">
                <text:number>•</text:number>
                <text:p text:style-name="al">Nieuw peilbesluit Vijfheerenlanden </text:p>
              </text:list-item>
              <text:list-item text:style-override="id1-3-2-1-1-10-6">
                <text:number>•</text:number>
                <text:p text:style-name="al">Handreiking (her)benoemingsprocedure en ambtstermijn voorzitters waterschappen </text:p>
              </text:list-item>
              <text:list-item text:style-override="id1-3-2-1-1-10-7">
                <text:number>•</text:number>
                <text:p text:style-name="al">krediet aanvraag A5H Kadeversterking 2e tranche; Voorbereiding</text:p>
              </text:list-item>
              <text:list-item text:style-override="id1-3-2-1-1-10-8">
                <text:number>•</text:number>
                <text:p text:style-name="al">Krediet aanvraag A5H kadeversterking 1e tranche; Post,- en Molenkade (fase: uitvoering)</text:p>
              </text:list-item>
              <text:list-item text:style-override="id1-3-2-1-1-10-9">
                <text:number>•</text:number>
                <text:p text:style-name="al">krediet aanvraag A5H Kadeversterking 1e tranche; Dwarsgang (fase uitvoering)</text:p>
              </text:list-item>
              <text:list-item text:style-override="id1-3-2-1-1-10-10">
                <text:number>•</text:number>
                <text:p text:style-name="al">Kredietaanvraag 2027 project Nieuwe Waarden Alblasserwaard</text:p>
              </text:list-item>
              <text:list-item text:style-override="id1-3-2-1-1-10-11">
                <text:number>•</text:number>
                <text:p text:style-name="al">Aanvraag uitvoeringskrediet aanpassing biogasverwerking RWZI Nijmegen</text:p>
              </text:list-item>
              <text:list-item text:style-override="id1-3-2-1-1-10-12">
                <text:number>•</text:number>
                <text:p text:style-name="al">Kredietaanvraag Onderzoeken Waterketen</text:p>
              </text:list-item>
              <text:list-item text:style-override="id1-3-2-1-1-10-13">
                <text:number>•</text:number>
                <text:p text:style-name="al">Toetreding Waterschap Limburg tot de Gemeenschappelijke Regeling AQUON en wijziging van deze regeling per 1 januari 2027</text:p>
              </text:list-item>
            </text:list>
            <text:p text:style-name="common-al">Dit is een voorlopige agenda. </text:p>
            <text:p text:style-name="common-al">De definitieve agenda voor de AB-vergadering wordt, na de commissievergaderingen, door de Agendacommissie vastgesteld. </text:p>
            <text:p text:style-name="common-al">Voordat het Algemeen Bestuur vergadert over deze onderwerpen krijgen de commissies de voorstellen ter advisering voorgelegd. Daarnaast kunnen in de commissievergaderingen ook andere onderwerpen aan de orde komen. Ook bij commissievergaderingen is het mogelijk om het woord te voeren over één of meer agendapunten. Een verzoek daartoe kunt u voor het begin van de vergadering bij de secretaris indienen. </text:p>
            <text:p text:style-name="common-al">De agenda voor de commissievergaderingen, met de vergaderstukken, vindt u, één week voor de betreffende commissievergadering, op onze website. De stukken liggen ook voor iedereen ter inzage op het kantoor van Waterschap Rivierenland, De Blomboogerd 1 te Tiel.</text:p>
            <text:p text:style-name="common-al">
            <text:span text:style-name="nadrukvet"/>
          </text:p>
            <text:p text:style-name="common-al">
            <text:span text:style-name="nadrukvet">Commissievergaderingen</text:span>
          </text:p>
            <text:p text:style-name="common-al"/>
            <text:p text:style-name="common-al">
            <text:span text:style-name="nadrukvet">Agenda vergadering commissie Watersysteem d.d. maandag 7 september 2026, aanvang 14.30 uur in Rivierenlandzaal </text:span>
          </text:p>
            <text:list text:style-name="id1-3-2-1-1-19">
              <text:list-item text:style-override="id1-3-2-1-1-19-1">
                <text:number>1.</text:number>
                <text:p text:style-name="al">Opening en mededelingen</text:p>
              </text:list-item>
              <text:list-item text:style-override="id1-3-2-1-1-19-2">
                <text:number>2.</text:number>
                <text:p text:style-name="al">Vaststellen agenda</text:p>
              </text:list-item>
              <text:list-item text:style-override="id1-3-2-1-1-19-3">
                <text:number>3.</text:number>
                <text:p text:style-name="al">Vaststellen advies- en actielijst en het verslag van de vorige vergaderingen d.d. 26 mei 2026 en 1 juni 2026</text:p>
              </text:list-item>
            </text:list>
            <text:p text:style-name="common-al">
            <text:span text:style-name="nadrukvet">Ter advisering / besluitvoorbereidend richting het AB: </text:span>
          </text:p>
            <text:list text:style-name="id1-3-2-1-1-21">
              <text:list-item text:style-override="id1-3-2-1-1-21-1">
                <text:number>4.</text:number>
                <text:p text:style-name="al">Kredietaanvraag A5H kadeversterking 1e tranche </text:p>
              </text:list-item>
              <text:list-item text:style-override="id1-3-2-1-1-21-2">
                <text:number/>
                <text:list text:style-name="id1-3-2-1-1-21-2-2">
                  <text:list-item text:style-override="id1-3-2-1-1-21-2-2-1">
                    <text:number>a.</text:number>
                    <text:p text:style-name="al"> Post- en Molenkade (fase: uitvoering)</text:p>
                  </text:list-item>
                  <text:list-item text:style-override="id1-3-2-1-1-21-2-2-2">
                    <text:number>b.</text:number>
                    <text:p text:style-name="al">Dwarsgang (fase: uitvoering) </text:p>
                  </text:list-item>
                </text:list>
              </text:list-item>
              <text:list-item text:style-override="id1-3-2-1-1-21-3">
                <text:number>5.</text:number>
                <text:p text:style-name="al">Krediet aanvraag A5H Kadeversterking 2e tranche; Voorbereiding </text:p>
              </text:list-item>
              <text:list-item text:style-override="id1-3-2-1-1-21-4">
                <text:number>6.</text:number>
                <text:p text:style-name="al">Kredietaanvraag 2027 project Nieuwe Waarden Alblasserwaard </text:p>
              </text:list-item>
              <text:list-item text:style-override="id1-3-2-1-1-21-5">
                <text:number>7.</text:number>
                <text:p text:style-name="al">Nieuw peilbesluit Vijfheerenlanden </text:p>
              </text:list-item>
              <text:list-item text:style-override="id1-3-2-1-1-21-6">
                <text:number>8.</text:number>
                <text:p text:style-name="al">Nieuw peilbesluit Quarles van Ufford</text:p>
              </text:list-item>
            </text:list>
            <text:p text:style-name="common-al">
            <text:span text:style-name="nadrukvet">Ter bespreking / richting geven: Geen. </text:span>
          </text:p>
            <text:p text:style-name="common-al">
            <text:span text:style-name="nadrukvet">Ter informatie:</text:span>
          </text:p>
            <text:list text:style-name="id1-3-2-1-1-24">
              <text:list-item text:style-override="id1-3-2-1-1-24-1">
                <text:number>9.</text:number>
                <text:p text:style-name="al">Presentatie watersysteemtoetsing wateroverlast </text:p>
              </text:list-item>
              <text:list-item text:style-override="id1-3-2-1-1-24-2">
                <text:number>10.</text:number>
                <text:list text:style-name="id1-3-2-1-1-24-2-2">
                  <text:list-item text:style-override="id1-3-2-1-1-24-2-2-1">
                    <text:number>A.</text:number>
                    <text:p text:style-name="al">Roadmap Watersysteem </text:p>
                  </text:list-item>
                  <text:list-item text:style-override="id1-3-2-1-1-24-2-2-2">
                    <text:number>B.</text:number>
                    <text:p text:style-name="al">Ingekomen stukken: Geen. </text:p>
                  </text:list-item>
                  <text:list-item text:style-override="id1-3-2-1-1-24-2-2-3">
                    <text:number>C.</text:number>
                    <text:p text:style-name="al">Beantwoording vragen AB-lid Schlösser over de inzet van Regio Deal gelden </text:p>
                  </text:list-item>
                  <text:list-item text:style-override="id1-3-2-1-1-24-2-2-4">
                    <text:number>D.</text:number>
                    <text:p text:style-name="al">Beantwoording vragen AB-lid De Groot over de nieuwe oevergrondwaterwinning van Oasen</text:p>
                  </text:list-item>
                  <text:list-item text:style-override="id1-3-2-1-1-24-2-2-5">
                    <text:number>E.</text:number>
                    <text:p text:style-name="al">Beantwoording 4.5 vragen Beleidsregel 5.16 afvoeren van regenwater</text:p>
                  </text:list-item>
                  <text:list-item text:style-override="id1-3-2-1-1-24-2-2-6">
                    <text:number>F.</text:number>
                    <text:p text:style-name="al">Beantwoording 4.5 vragen Maaibeleid Overzicht grondwaterstanden 2025   </text:p>
                  </text:list-item>
                </text:list>
              </text:list-item>
            </text:list>
            <text:list text:style-name="id1-3-2-1-1-25">
              <text:list-item text:style-override="id1-3-2-1-1-25-1">
                <text:number>11.</text:number>
                <text:p text:style-name="al">Rondvraag</text:p>
              </text:list-item>
              <text:list-item text:style-override="id1-3-2-1-1-25-2">
                <text:number>12.</text:number>
                <text:p text:style-name="al">Sluiting</text:p>
              </text:list-item>
            </text:list>
            <text:p text:style-name="common-al"/>
            <text:p text:style-name="common-al">
            <text:span text:style-name="nadrukvet">Agenda vergadering commissie Waterveiligheid d.d. maandag 7 september 2026, aanvang 19.30 uur in de Rivierenlandzaal </text:span>
          </text:p>
            <text:list text:style-name="id1-3-2-1-1-28">
              <text:list-item text:style-override="id1-3-2-1-1-28-1">
                <text:number>1.</text:number>
                <text:p text:style-name="al">Opening en mededelingen </text:p>
              </text:list-item>
              <text:list-item text:style-override="id1-3-2-1-1-28-2">
                <text:number>2.</text:number>
                <text:p text:style-name="al">Vaststellen agenda</text:p>
              </text:list-item>
              <text:list-item text:style-override="id1-3-2-1-1-28-3">
                <text:number>3.</text:number>
                <text:p text:style-name="al">Vaststellen advies- en actielijst en het verslag van de vergadering d.d. 1 juni 2026</text:p>
              </text:list-item>
            </text:list>
            <text:p text:style-name="common-al">
            <text:span text:style-name="nadrukvet">Ter advisering / besluitvoorbereidend richting het AB: </text:span>
          </text:p>
            <text:list text:style-name="id1-3-2-1-1-30">
              <text:list-item text:style-override="id1-3-2-1-1-30-1">
                <text:number>4.</text:number>
                <text:p text:style-name="al">Gebundelde kredietaanvraag HWBP-projecten september 2026 (voorstel) </text:p>
              </text:list-item>
              <text:list-item text:style-override="id1-3-2-1-1-30-2">
                <text:number>5.</text:number>
                <text:p text:style-name="al">Nota voorkeursalternatief dijkversterking Sprok-Sterreschans-Heteren, deeltraject Elden-Heteren (voorstel en presentatie) </text:p>
              </text:list-item>
            </text:list>
            <text:p text:style-name="common-al">
            <text:span text:style-name="nadrukvet">Ter bespreking/ richting geven: Geen. </text:span>
          </text:p>
            <text:p text:style-name="common-al">
            <text:span text:style-name="nadrukvet">Ter informatie:</text:span>
          </text:p>
            <text:list text:style-name="id1-3-2-1-1-33">
              <text:list-item text:style-override="id1-3-2-1-1-33-1">
                <text:number>6.</text:number>
                <text:list text:style-name="id1-3-2-1-1-33-1-2">
                  <text:list-item text:style-override="id1-3-2-1-1-33-1-2-1">
                    <text:number>A.</text:number>
                    <text:p text:style-name="al">Roadmap Waterveiligheid</text:p>
                  </text:list-item>
                  <text:list-item text:style-override="id1-3-2-1-1-33-1-2-2">
                    <text:number>B.</text:number>
                    <text:p text:style-name="al"> Ingekomen stukken: Geen. </text:p>
                  </text:list-item>
                  <text:list-item text:style-override="id1-3-2-1-1-33-1-2-3">
                    <text:number>C.</text:number>
                    <text:p text:style-name="al"> Artikel 4.5 vragen AWP over negatieve effecten rivierverruiming </text:p>
                  </text:list-item>
                  <text:list-item text:style-override="id1-3-2-1-1-33-1-2-4">
                    <text:number>D.</text:number>
                    <text:p text:style-name="al"> Nadere artikel 4.5 vragen AWP over negatieve effecten rivierverruiming</text:p>
                  </text:list-item>
                </text:list>
              </text:list-item>
            </text:list>
            <text:list text:style-name="id1-3-2-1-1-34">
              <text:list-item text:style-override="id1-3-2-1-1-34-1">
                <text:number>7.</text:number>
                <text:p text:style-name="al">Rondvraag</text:p>
              </text:list-item>
              <text:list-item text:style-override="id1-3-2-1-1-34-2">
                <text:number>8.</text:number>
                <text:p text:style-name="al">Sluiting</text:p>
              </text:list-item>
            </text:list>
            <text:p text:style-name="common-al"/>
            <text:p text:style-name="common-al">
            <text:span text:style-name="nadrukvet">Agenda vergadering commissie Waterketen d.d. dinsdag 8 september 2026, aanvang 15.00 uur in Rivierenlandzaal </text:span>
          </text:p>
            <text:list text:style-name="id1-3-2-1-1-37">
              <text:list-item text:style-override="id1-3-2-1-1-37-1">
                <text:number>1.</text:number>
                <text:p text:style-name="al">Opening en mededelingen</text:p>
              </text:list-item>
              <text:list-item text:style-override="id1-3-2-1-1-37-2">
                <text:number>2.</text:number>
                <text:p text:style-name="al">Vaststellen agenda</text:p>
              </text:list-item>
              <text:list-item text:style-override="id1-3-2-1-1-37-3">
                <text:number>3.</text:number>
                <text:p text:style-name="al">Vaststellen advies- en actielijst en het verslag van de vorige vergadering d.d. 2 juni 2026</text:p>
              </text:list-item>
            </text:list>
            <text:p text:style-name="common-al">
            <text:span text:style-name="nadrukvet">Ter advisering / besluitvoorbereidend richting het AB: </text:span>
          </text:p>
            <text:list text:style-name="id1-3-2-1-1-39">
              <text:list-item text:style-override="id1-3-2-1-1-39-1">
                <text:number>4.</text:number>
                <text:p text:style-name="al">Kredietaanvraag onderzoeken waterketen (voorstel) </text:p>
              </text:list-item>
              <text:list-item text:style-override="id1-3-2-1-1-39-2">
                <text:number>5.</text:number>
                <text:p text:style-name="al">Aanvraag uitvoeringskrediet aanpassing biogasverwerking RWZI Nijmegen (voorstel) </text:p>
              </text:list-item>
            </text:list>
            <text:p text:style-name="common-al">
            <text:span text:style-name="nadrukvet">Ter bespreking / richting geven:</text:span>
          </text:p>
            <text:list text:style-name="id1-3-2-1-1-41">
              <text:list-item text:style-override="id1-3-2-1-1-41-1">
                <text:number>6.</text:number>
                <text:p text:style-name="al">CO2-beprijzing als afwegingsinstrument bij investeringen </text:p>
              </text:list-item>
            </text:list>
            <text:p text:style-name="common-al">
            <text:span text:style-name="nadrukvet">Ter informatie:</text:span>
          </text:p>
            <text:list text:style-name="id1-3-2-1-1-43">
              <text:list-item text:style-override="id1-3-2-1-1-43-1">
                <text:number>7.</text:number>
                <text:list text:style-name="id1-3-2-1-1-43-1-2">
                  <text:list-item text:style-override="id1-3-2-1-1-43-1-2-1">
                    <text:number>A.</text:number>
                    <text:p text:style-name="al">Roadmap Waterketen</text:p>
                  </text:list-item>
                  <text:list-item text:style-override="id1-3-2-1-1-43-1-2-2">
                    <text:number>B.</text:number>
                    <text:p text:style-name="al"> Ingekomen stukken: Geen. </text:p>
                  </text:list-item>
                  <text:list-item text:style-override="id1-3-2-1-1-43-1-2-3">
                    <text:number>C.</text:number>
                    <text:p text:style-name="al">Jaaroverzicht Waterketen 2025 </text:p>
                  </text:list-item>
                  <text:list-item text:style-override="id1-3-2-1-1-43-1-2-4">
                    <text:number>D.</text:number>
                    <text:p text:style-name="al">Rapportage stand van zaken biodiversiteit 2024-2025 WSRL</text:p>
                  </text:list-item>
                  <text:list-item text:style-override="id1-3-2-1-1-43-1-2-5">
                    <text:number>E.</text:number>
                    <text:p text:style-name="al">Oprichten, toetreden tot en inrichten van de coöperatieve vereniging Verdygo (voorstel) </text:p>
                  </text:list-item>
                  <text:list-item text:style-override="id1-3-2-1-1-43-1-2-6">
                    <text:number>F.</text:number>
                    <text:p text:style-name="al">Antwoorden art. 4.5 vragen van Partij voor de Dieren over maaibeleid </text:p>
                  </text:list-item>
                </text:list>
              </text:list-item>
              <text:list-item text:style-override="id1-3-2-1-1-43-2">
                <text:number>8.</text:number>
                <text:p text:style-name="al">Besluit over het houden van een besloten vergadering van de commissie Waterketen</text:p>
              </text:list-item>
              <text:list-item text:style-override="id1-3-2-1-1-43-3">
                <text:number>9.</text:number>
                <text:p text:style-name="al">Rondvraag</text:p>
              </text:list-item>
              <text:list-item text:style-override="id1-3-2-1-1-43-4">
                <text:number>10.</text:number>
                <text:p text:style-name="al">Sluiting</text:p>
              </text:list-item>
            </text:list>
            <text:p text:style-name="common-al"/>
            <text:p text:style-name="common-al">
            <text:span text:style-name="nadrukvet">Agenda vergadering commissie Middelen d.d. dinsdag 8 september 2026, aanvang 19.30 uur in de Rivierenlandzaal</text:span>
          </text:p>
            <text:list text:style-name="id1-3-2-1-1-46">
              <text:list-item text:style-override="id1-3-2-1-1-46-1">
                <text:number>1.</text:number>
                <text:p text:style-name="al">Opening en mededelingen</text:p>
              </text:list-item>
              <text:list-item text:style-override="id1-3-2-1-1-46-2">
                <text:number>2.</text:number>
                <text:p text:style-name="al">Vaststellen agenda</text:p>
              </text:list-item>
              <text:list-item text:style-override="id1-3-2-1-1-46-3">
                <text:number>3.</text:number>
                <text:p text:style-name="al">Vaststellen advies- en actielijst en het verslag van de vorige vergadering d.d. 2 juni 2026 </text:p>
              </text:list-item>
            </text:list>
            <text:p text:style-name="common-al">
            <text:span text:style-name="nadrukvet">Ter advisering / besluitvoorbereidend richting het AB: </text:span>
          </text:p>
            <text:list text:style-name="id1-3-2-1-1-48">
              <text:list-item text:style-override="id1-3-2-1-1-48-1">
                <text:number>4.</text:number>
                <text:p text:style-name="al">Actualisatie financieel beleid </text:p>
              </text:list-item>
              <text:list-item text:style-override="id1-3-2-1-1-48-2">
                <text:number>5.</text:number>
                <text:p text:style-name="al">Handreiking (her)benoemingsprocedure en ambtstermijn voorzitters waterschappen </text:p>
              </text:list-item>
              <text:list-item text:style-override="id1-3-2-1-1-48-3">
                <text:number>6.</text:number>
                <text:p text:style-name="al">Oprichten, toetreden tot en inrichten van de coöperatieve vereniging Verdygo </text:p>
              </text:list-item>
              <text:list-item text:style-override="id1-3-2-1-1-48-4">
                <text:number>7.</text:number>
                <text:p text:style-name="al">Toetreding Waterschap Limburg tot de Gemeenschappelijke Regeling AQUON en wijziging van deze regeling per 1 januari 2027</text:p>
              </text:list-item>
            </text:list>
            <text:p text:style-name="common-al">
            <text:span text:style-name="nadrukvet">Ter bespreking / richting geven: </text:span>
          </text:p>
            <text:list text:style-name="id1-3-2-1-1-50">
              <text:list-item text:style-override="id1-3-2-1-1-50-1">
                <text:number>8.</text:number>
                <text:p text:style-name="al">Aanpak, planning en voortgang financiële houdbaarheid op korte en lange termijn </text:p>
              </text:list-item>
              <text:list-item text:style-override="id1-3-2-1-1-50-2">
                <text:number>9.</text:number>
                <text:p text:style-name="al">Presentatie digitale transformatie </text:p>
              </text:list-item>
            </text:list>
            <text:p text:style-name="common-al">
            <text:span text:style-name="nadrukvet">Ter informatie:</text:span>
          </text:p>
            <text:list text:style-name="id1-3-2-1-1-52">
              <text:list-item text:style-override="id1-3-2-1-1-52-1">
                <text:number>10.</text:number>
                <text:list text:style-name="id1-3-2-1-1-52-1-2">
                  <text:list-item text:style-override="id1-3-2-1-1-52-1-2-1">
                    <text:number>A.</text:number>
                    <text:p text:style-name="al">Roadmap Middelen</text:p>
                  </text:list-item>
                  <text:list-item text:style-override="id1-3-2-1-1-52-1-2-2">
                    <text:number>B.</text:number>
                    <text:p text:style-name="al">Ingekomen stukken: Brief Aquon aan DB WSRL over zienswijze programmabegroting </text:p>
                  </text:list-item>
                  <text:list-item text:style-override="id1-3-2-1-1-52-1-2-3">
                    <text:number>C.</text:number>
                    <text:p text:style-name="al">Resultaten reputatieonderzoek 2026 </text:p>
                  </text:list-item>
                  <text:list-item text:style-override="id1-3-2-1-1-52-1-2-4">
                    <text:number>D.</text:number>
                    <text:p text:style-name="al">Beslisboom labeling niet-taakgebonden eigendommen</text:p>
                  </text:list-item>
                  <text:list-item text:style-override="id1-3-2-1-1-52-1-2-5">
                    <text:number>E.</text:number>
                    <text:p text:style-name="al">Gevoeligheidsanalyse begroting en gevolgen oorlog Midden-Oosten </text:p>
                  </text:list-item>
                  <text:list-item text:style-override="id1-3-2-1-1-52-1-2-6">
                    <text:number>F.</text:number>
                    <text:p text:style-name="al">Beantwoording 4.5 vragen van AWP over staalslakken </text:p>
                  </text:list-item>
                  <text:list-item text:style-override="id1-3-2-1-1-52-1-2-7">
                    <text:number>G.</text:number>
                    <text:p text:style-name="al">Beantwoording 4.5 vragen van PvdA over beleidsregel 5.16 afvoeren van regenwater vanaf verhard oppervlak </text:p>
                  </text:list-item>
                  <text:list-item text:style-override="id1-3-2-1-1-52-1-2-8">
                    <text:number>H.</text:number>
                    <text:p text:style-name="al">AEF-rapport Opgave en financiën in balans </text:p>
                  </text:list-item>
                  <text:list-item text:style-override="id1-3-2-1-1-52-1-2-9">
                    <text:number>I.</text:number>
                    <text:p text:style-name="al">Waterschapsverkiezingen 2027</text:p>
                  </text:list-item>
                </text:list>
              </text:list-item>
            </text:list>
            <text:list text:style-name="id1-3-2-1-1-53">
              <text:list-item text:style-override="id1-3-2-1-1-53-1">
                <text:number>11.</text:number>
                <text:p text:style-name="al">Rondvraag</text:p>
              </text:list-item>
              <text:list-item text:style-override="id1-3-2-1-1-53-2">
                <text:number>12.</text:number>
                <text:p text:style-name="al">Sluiting</text:p>
              </text:list-item>
            </text:list>
            <text:p text:style-name="common-al"/>
            <text:p text:style-name="common-al">
            <text:span text:style-name="nadrukvet">Agenda vergadering commissie Watervisie en Waterbeheerprogramma d.d. dinsdag 14 september 2026, aanvang 19.30 uur in Rivierenlandzaal</text:span>
          </text:p>
            <text:list text:style-name="id1-3-2-1-1-56">
              <text:list-item text:style-override="id1-3-2-1-1-56-1">
                <text:number>1.</text:number>
                <text:p text:style-name="al">Opening en mededelingen </text:p>
              </text:list-item>
              <text:list-item text:style-override="id1-3-2-1-1-56-2">
                <text:number>2.</text:number>
                <text:p text:style-name="al">Vaststellen agenda</text:p>
              </text:list-item>
              <text:list-item text:style-override="id1-3-2-1-1-56-3">
                <text:number>3.</text:number>
                <text:p text:style-name="al">Vaststellen advies- en actielijst en het verslag van de vorige vergadering d.d. 8 juni 2026</text:p>
              </text:list-item>
            </text:list>
            <text:p text:style-name="common-al">
            <text:span text:style-name="nadrukvet">Ter advisering / besluitvoorbereidend richting het AB:</text:span>
          </text:p>
            <text:p text:style-name="common-al"> Geen.<text:span text:style-name="nadrukvet"/></text:p>
            <text:p text:style-name="common-al">
            <text:span text:style-name="nadrukvet">Ter bespreking / richting geven:</text:span>
          </text:p>
            <text:list text:style-name="id1-3-2-1-1-60">
              <text:list-item text:style-override="id1-3-2-1-1-60-1">
                <text:number>4.</text:number>
                <text:p text:style-name="al">Advies over Waterbeheerprogramma voorkeursvarianten (naar aanleiding van thema-avond d.d. 29-06-2026) </text:p>
              </text:list-item>
              <text:list-item text:style-override="id1-3-2-1-1-60-2">
                <text:number>5.</text:number>
                <text:p text:style-name="al">Ontwerp WBP – conceptteksten hoofdtekst en uitwerking thema's </text:p>
              </text:list-item>
            </text:list>
            <text:p text:style-name="common-al">
            <text:span text:style-name="nadrukvet">Ter informatie: </text:span>
          </text:p>
            <text:list text:style-name="id1-3-2-1-1-62">
              <text:list-item text:style-override="id1-3-2-1-1-62-1">
                <text:number>6.</text:number>
                <text:p text:style-name="al">Demonstratie viewer Waterontwikkelkaarten </text:p>
              </text:list-item>
              <text:list-item text:style-override="id1-3-2-1-1-62-2">
                <text:number>7.</text:number>
                <text:list text:style-name="id1-3-2-1-1-62-2-2">
                  <text:list-item text:style-override="id1-3-2-1-1-62-2-2-1">
                    <text:number>A.</text:number>
                    <text:p text:style-name="al">Roadmap </text:p>
                  </text:list-item>
                  <text:list-item text:style-override="id1-3-2-1-1-62-2-2-2">
                    <text:number>B.</text:number>
                    <text:p text:style-name="al"> Ingekomen stukken: Geen. </text:p>
                  </text:list-item>
                  <text:list-item text:style-override="id1-3-2-1-1-62-2-2-3">
                    <text:number>C.</text:number>
                    <text:p text:style-name="al">Memo uitwerking brede welvaart in WBP</text:p>
                  </text:list-item>
                </text:list>
              </text:list-item>
              <text:list-item text:style-override="id1-3-2-1-1-62-3">
                <text:number>8.</text:number>
                <text:p text:style-name="al">Rondvraag</text:p>
              </text:list-item>
              <text:list-item text:style-override="id1-3-2-1-1-62-4">
                <text:number>9..</text:number>
                <text:p text:style-name="al">Sluiting </text:p>
              </text:list-item>
            </text:list>
            <text:p text:style-name="common-al"/>
            <text:p text:style-name="common-al">
            <text:span text:style-name="nadrukvet">Thema-avonden Algemeen Bestuur</text:span>
          </text:p>
            <text:p text:style-name="common-al">Daarnaast worden er enkele malen per jaar themabijeenkomsten voor het Algemeen Bestuur gehouden. Op deze bijeenkomsten komen één of meer thema’s, in meer informatieve zin, aan de orde. Deze avonden, die ook openbaar zijn, hebben een niet-besluitvormend karakter en vinden plaats in het kantoor van Waterschap Rivierenland, De Blomboogerd 1 te Tiel. U bent van harte uitgenodigd deze avond, op de publieke tribune, bij te wonen. </text:p>
            <text:p text:style-name="common-al">De eerstvolgende openbare thema-avond zal worden gehouden op <text:span text:style-name="nadrukvet">maandag </text:span><text:span text:style-name="nadrukvet">31 augustus 2026. </text:span>Het onderwerp van deze thema-avond is onder andere de organisatieontwikkeling en informatieveiligheid. De avond begint om 19.30 uur. Het programma voor deze avond volgt nog. </text:p>
            <text:p text:style-name="last-al">Op maandag <text:span text:style-name="nadrukvet">19 oktober 2026 </text:span>vindt er eveneens een thema-avond plaats, met onder andere het onderwerp Herijking Deltabeslissing. Deze avond start om 19.3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228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8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8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Bestuur | Organisatie en beleid</meta:user-defined>
    <meta:user-defined meta:name="OVERHEIDop.Rubriek/DC.type">vergadering of stuk van het bestuur</meta:user-defined>
    <dc:language>nl</dc:language>
    <meta:user-defined meta:name="OVERHEIDop.locatietype/OVERHEIDop.gebiedsmarkering">Waterschap</meta:user-defined>
    <meta:user-defined meta:name="DC.title">Vergadering Algemeen Bestuur Waterschap Rivierenland, commissievergaderingen Waterschap Rivierenland en themabijeenkomsten Algemeen Bestuur Waterschap Rivierenland</meta:user-defined>
    <meta:user-defined meta:name="DCTERMS.W3CDTF/DCTERMS.available">2026-08-26</meta:user-defined>
    <meta:user-defined meta:name="DCTERMS.W3CDTF/OVERHEIDop.jaargang">2026</meta:user-defined>
    <meta:user-defined meta:name="OVERHEIDop.publicationIssue">22286</meta:user-defined>
    <meta:user-defined meta:name="OVERHEIDop.WsbID/DC.identifier">wsb-2026-22286</meta:user-defined>
    <meta:user-defined meta:name="OVERHEIDop.versieInformatie"/>
  </office:meta>
</office:document-meta>
</file>