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6910 voor het bouwen en hebben van een steiger ter plaatse van Stommeerweg 118 te Aalsmeer.</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bouwen en hebben van een steiger (inclusief ondersteunende constructie) in de kern- en beschermingszone van een belangrijk oppervlaktewater ter plaatse van kadastraal perceel AMR03H3419, 35 meter zuidwestelijk van de Stommeerweg 118 in Aalsmeer.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6 okto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text:p>
            <text:p text:style-name="common-al"> 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text:p>
            <text:p text:style-name="common-al"/>
            <text:p text:style-name="common-al"> 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227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7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7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6910 voor het bouwen en hebben van een steiger ter plaatse van Stommeerweg 118 te Aalsmeer.</meta:user-defined>
    <meta:user-defined meta:name="OVERHEIDop.datumEindeReactietermijn">2026-10-06</meta:user-defined>
    <meta:user-defined meta:name="OVERHEIDop.TilID/OVERHEIDop.terinzageleggingOP">til-2026-33615</meta:user-defined>
    <meta:user-defined meta:name="DCTERMS.W3CDTF/DCTERMS.available">2026-08-26</meta:user-defined>
    <meta:user-defined meta:name="DCTERMS.W3CDTF/OVERHEIDop.jaargang">2026</meta:user-defined>
    <meta:user-defined meta:name="OVERHEIDop.publicationIssue">22277</meta:user-defined>
    <meta:user-defined meta:name="OVERHEIDop.WsbID/DC.identifier">wsb-2026-22277</meta:user-defined>
    <meta:user-defined meta:name="OVERHEIDop.versieInformatie"/>
  </office:meta>
</office:document-meta>
</file>