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realiseren en in stand houden van een dakopbouw op de woning aan de Molenweg 14 in Uitgeest, gelegen binnen het beperkingengebied molenbiot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4-08-2026
				</text:p>
            <text:p text:style-name="common-al">
            <text:span text:style-name="nadrukvet"> Zaaknummer: </text:span> 2026012617475
				</text:p>
            <text:p text:style-name="common-al">
            <text:span text:style-name="nadrukvet"> Besluitkenmerk: </text:span> 99990000135775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12617475</meta:user-defined>
    <meta:user-defined meta:name="DCTERMS.abstract">het realiseren en in stand houden van een dakopbouw op de woning aan de Molenweg 14 in Uitgeest, gelegen binnen het beperkingengebied molenbiotoo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realiseren en in stand houden van een dakopbouw op de woning aan de Molenweg 14 in Uitgeest, gelegen binnen het beperkingengebied molenbiotoop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274</meta:user-defined>
    <meta:user-defined meta:name="OVERHEIDop.WsbID/DC.identifier">wsb-2026-22274</meta:user-defined>
    <meta:user-defined meta:name="OVERHEIDop.versieInformatie"/>
  </office:meta>
</office:document-meta>
</file>