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Besluit tot wijziging van het Besluit verbod onttrekken van grondwater kwetsbare beeklopen met waardevolle natuur 2026</text:p>
      <text:section text:name="regeling_id1-3-2" text:style-name="regeling">
        <text:section text:name="aanhef_id1-3-2-1" text:style-name="aanhef">
          <text:section text:name="preambule_id1-3-2-1-1" text:style-name="preambule">
            <text:p text:style-name="al">De concernmanager, namens dijkgraaf en heemraden van Waterschap Vallei en Veluwe;</text:p>
            <text:p text:style-name="al"/>
            <text:p text:style-name="al">overwegende dat:</text:p>
            <text:list text:style-name="id1-3-2-1-1-4">
              <text:list-item text:style-override="id1-3-2-1-1-4-1">
                <text:number>-</text:number>
                <text:p text:style-name="al">de droogte in de zomermaanden aanhoudt vanwege de hoge temperaturen, geringe neerslag en de geringe aanvoer van water;</text:p>
              </text:list-item>
              <text:list-item text:style-override="id1-3-2-1-1-4-2">
                <text:number>-</text:number>
                <text:p text:style-name="al">er daardoor sprake is van schaarste van water of van zodanige omstandigheden dat een grote schaarste van water dreigt te ontstaan en de (grond)watervoorraad op dit moment niet actief kan worden aangevuld;</text:p>
              </text:list-item>
              <text:list-item text:style-override="id1-3-2-1-1-4-3">
                <text:number>-</text:number>
                <text:p text:style-name="al">het waterschap ook verantwoordelijk is voor het beschermen van de grondwatervoorraad en het voorkomen van onherstelbare schade aan kwetsbare beeklopen met waardevolle natuur;</text:p>
              </text:list-item>
              <text:list-item text:style-override="id1-3-2-1-1-4-4">
                <text:number>-</text:number>
                <text:p text:style-name="al">om de (grond)watervoorraad in het beheergebied van het waterschap te beschermen en onomkeerbare schade aan kwetsbare beeklopen met waardevolle natuur te voorkomen, het belangrijk is kritisch te zijn op het gebruik van grondwater;</text:p>
              </text:list-item>
              <text:list-item text:style-override="id1-3-2-1-1-4-5">
                <text:number>-</text:number>
                <text:p text:style-name="al">het daarom noodzakelijk is ook een verbod in te stellen voor het onttrekken van grondwater voor de beregening van waterkunstgrasvelden binnen een strook van 200 meter langs kwetsbare beeklopen met waardevolle natuur.</text:p>
              </text:list-item>
            </text:list>
            <text:p text:style-name="al">gelet op artikel 1.15 van de Waterschapsverordening Waterschap Vallei en Veluwe en op artikel 3 van het Besluit ondermandaat Waterschap Vallei en Veluwe 2024;</text:p>
            <text:p text:style-name="al"/>
            <text:p text:style-name="al">
            <text:span text:style-name="nadrukvet">b e s l u i t :</text:span>
          </text:p>
            <text:p text:style-name="al"/>
            <text:p text:style-name="al">het Besluit verbod onttrekken van grondwaterwater kwetsbare beeklopen met waardevolle natuur 2026 van 14 augustus 2026, gepubliceerd op 17 augustus 2026 in het Waterschapsblad van Waterschap Vallei en Veluwe nr. 21684 (in werking getreden op 18 augustus 2026), als volgt te wijzi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Bij het zesde opsommingsteken onder “overwegende dat” vervalt “met uitzondering van waterkunstgrasvelden”.</text:p>
          </text:section>
          <text:section text:name="artikel_id1-3-2-2-2" text:style-name="artikel">
            <text:p text:style-name="artikel_kop_titel"><text:span text:style-name="artikel_kop_label">Artikel</text:span> <text:span text:style-name="artikel_kop_nr">II</text:span> </text:p>
            <text:p text:style-name="al">In artikel 1 vervalt “met uitzondering van waterkunstgrasvelden”. </text:p>
          </text:section>
          <text:section text:name="artikel_id1-3-2-2-3" text:style-name="artikel">
            <text:p text:style-name="artikel_kop_titel"><text:span text:style-name="artikel_kop_label">Artikel</text:span> <text:span text:style-name="artikel_kop_nr">III</text:span> </text:p>
            <text:p text:style-name="al">Dit besluit treedt in werking met ingang van 25 augustus 2026 en geldt voor onbepaalde tijd.</text:p>
          </text:section>
        </text:section>
        <text:section text:name="regeling-sluiting_id1-3-2-3" text:style-name="regeling-sluiting">
          <text:section text:name="ondertekening_id1-3-2-3-1">
            <text:p><text:span text:style-name="functie">Aldus besloten door de concernmanager op 21 augustus 2026.</text:span></text:p>
          </text:section>
          <text:section text:name="ondertekening_id1-3-2-3-2">
            <text:p><text:span text:style-name="functie"/></text:p>
          </text:section>
          <text:section text:name="ondertekening_id1-3-2-3-3">
            <text:p><text:span text:style-name="functie"/></text:p>
            <text:p><text:span text:style-name="functie">W.T.F. van der Meer BA</text:span></text:p>
            <text:p><text:span text:style-name="functie">concernmanag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2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Waterschap/DC.creator">Waterschap Vallei en Veluwe</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Vallei en Veluwe</meta:user-defined>
    <meta:user-defined meta:name="OVERHEID.Waterschap/DCTERMS.publisher">Waterschap Vallei en Veluwe</meta:user-defined>
    <meta:user-defined meta:name="OVERHEID.TaxonomieBeleidsagendaDecentraal/OVERHEID.category">Natuur en milieu | Organisatie en beleid</meta:user-defined>
    <meta:user-defined meta:name="DC.source">artikel 1.15 van de Waterschapsverordening Waterschap Vallei en Veluwe]|[https://lokaleregelgeving.overheid.nl/CVDR703294/6#chp_1__subchp_1.9__art_1.15</meta:user-defined>
    <meta:user-defined meta:name="DCTERMS.alternative">Besluit verbod onttrekken van grondwater kwetsbare beeklopen met waardevolle natuur 2026</meta:user-defined>
    <dc:language>nl</dc:language>
    <meta:user-defined meta:name="OVERHEIDop.locatietype/OVERHEIDop.gebiedsmarkering">Waterschap</meta:user-defined>
    <meta:user-defined meta:name="DC.title">Besluit verbod onttrekken van grondwater kwetsbare beeklopen met waardevolle natuur 2026</meta:user-defined>
    <meta:user-defined meta:name="DCTERMS.W3CDTF/DCTERMS.available">2026-08-24</meta:user-defined>
    <meta:user-defined meta:name="DCTERMS.W3CDTF/OVERHEIDop.jaargang">2026</meta:user-defined>
    <meta:user-defined meta:name="OVERHEIDop.publicationIssue">22242</meta:user-defined>
    <meta:user-defined meta:name="OVERHEIDop.betreftRegeling">CVDR765596_2</meta:user-defined>
    <meta:user-defined meta:name="xs:date/OVERHEIDop.startdatum">2026-08-25</meta:user-defined>
    <meta:user-defined meta:name="OVERHEIDop.WsbID/DC.identifier">wsb-2026-22242</meta:user-defined>
    <meta:user-defined meta:name="OVERHEIDop.versieInformatie"/>
  </office:meta>
</office:document-meta>
</file>